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lockgrat:blockgrat_suedwand"/><text:bookmark-start text:name="__RefHeading___blockgrat_suedwand_1"/><text:bookmark-start text:name="blockgrat_suedwand"/>Blockgrat (Südwand)<text:bookmark-end text:name="__RefHeading___blockgrat_suedwand_1"/><text:bookmark-end text:name="blockgrat_suedwand"/></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Heute übliche Einstiegsvariante zum Blockgrat. Einstieg in kleiner Scharte zwischen Beckerturm und Blockgratmassiv. Linkshaltend die Wand hinauf. Weiter im Riss, in dem im weiteren Verlauf zwei Bäume wachsen, zu Absatz. Vom Absatz weiter über <text:a xlink:type="simple" xlink:href="https://battert.info/felsen/blockgrat/blockgrat" text:style-name="Internet_20_link" text:visited-style-name="Visited_20_Internet_20_Link">Blockgrat</text:a> auf das Fotografietürmchen.</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h text:style-name="Heading_20_3" text:outline-level="3"><text:bookmark-start text:name="__RefHeading___abstiegabseilen_8"/><text:bookmark-start text:name="abstiegabseilen"/>Abstieg / Abseilen<text:bookmark-end text:name="__RefHeading___abstiegabseilen_8"/><text:bookmark-end text:name="abstiegabseilen"/></text:h>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Erstbegeher: n.bek.
Erstbegehung: vor 1926</text:p>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55:30</meta:creation-date>
    <dc:creator>Generated</dc:creator>
    <dc:date>2026-08-12T12::55:30</dc:date>
    <dc:language>en-US</dc:language>
    <meta:editing-cycles>1</meta:editing-cycles>
    <meta:editing-duration>PT0S</meta:editing-duration>
    <dc:title>felsen:blockgrat:blockgrat_suedwand</dc:title>
  </office:meta>
</office:document-meta>
</file>