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klappstuhl_am_paradies"/><text:bookmark-start text:name="__RefHeading___klappstuhl_am_paradies_1"/><text:bookmark-start text:name="klappstuhl_am_paradies"/>Klappstuhl am Paradies<text:bookmark-end text:name="__RefHeading___klappstuhl_am_paradies_1"/><text:bookmark-end text:name="klappstuhl_am_paradie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06</meta:creation-date>
    <dc:creator>Generated</dc:creator>
    <dc:date>2026-08-12T12::56:06</dc:date>
    <dc:language>en-US</dc:language>
    <meta:editing-cycles>1</meta:editing-cycles>
    <meta:editing-duration>PT0S</meta:editing-duration>
    <dc:title>felsen:blockgrat:klappstuhl_am_paradies</dc:title>
  </office:meta>
</office:document-meta>
</file>