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suedostverschneidung_direkteinstieg"/><text:bookmark-start text:name="__RefHeading___suedostverschneidung_direkteinstieg_1"/><text:bookmark-start text:name="suedostverschneidung_direkteinstieg"/>Südostverschneidung (Direkteinstieg)<text:bookmark-end text:name="__RefHeading___suedostverschneidung_direkteinstieg_1"/><text:bookmark-end text:name="suedostverschneidung_direkt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In Falllinie an feinem Riss zum Riss/zur seichten Verschneidung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n.bek.
Erstbegehung: n.bek.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6:46</meta:creation-date>
    <dc:creator>Generated</dc:creator>
    <dc:date>2026-08-12T12::56:46</dc:date>
    <dc:language>en-US</dc:language>
    <meta:editing-cycles>1</meta:editing-cycles>
    <meta:editing-duration>PT0S</meta:editing-duration>
    <dc:title>felsen:blockgrat:suedostverschneidung_direkteinstieg</dc:title>
  </office:meta>
</office:document-meta>
</file>