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912f02299013581fe55903a311d7c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"/><text:bookmark-start text:name="__RefHeading___blockgrat_1"/><text:bookmark-start text:name="blockgrat"/>Blockgrat<text:bookmark-end text:name="__RefHeading___blockgrat_1"/><text:bookmark-end text:name="blockgra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675, 8.25516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15.71625cm"><draw:text-box><text:p text:style-name="legendcenter"><draw:frame draw:style-name="media" draw:name="Array" text:anchor-type="as-char" draw:z-index="0" svg:width="15.71625cm" svg:height="15.71625cm"><draw:image xlink:href="Pictures/9912f02299013581fe55903a311d7c07.png" xlink:type="simple" xlink:show="embed" xlink:actuate="onLoad"/></draw:frame>Array</text:p></draw:text-box></draw:frame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40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26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uedwestseite_7"/><text:bookmark-start text:name="suedwestseite"/>Südwestseite<text:bookmark-end text:name="__RefHeading___suedwestseite_7"/><text:bookmark-end text:name="suedwestseit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blockgrat/honda" text:style-name="Internet_20_link" text:visited-style-name="Visited_20_Internet_20_Link">Honda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lockgrat/killerbraut" text:style-name="Internet_20_link" text:visited-style-name="Visited_20_Internet_20_Link">Killerbraut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lockgrat/vergessener_weg" text:style-name="Internet_20_link" text:visited-style-name="Visited_20_Internet_20_Link">Vergessener 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lockgrat/weg_der_brueder" text:style-name="Internet_20_link" text:visited-style-name="Visited_20_Internet_20_Link">Weg der Brüder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lockgrat/hochzeitsweg" text:style-name="Internet_20_link" text:visited-style-name="Visited_20_Internet_20_Link">Hochzeits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lockgrat/schluchtverschneidung" text:style-name="Internet_20_link" text:visited-style-name="Visited_20_Internet_20_Link">Schluchtverschneid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lockgrat/horror-gilde-battert-verschneidung" text:style-name="Internet_20_link" text:visited-style-name="Visited_20_Internet_20_Link">Horror-Gilde-Battert-Verschneidung</text:a>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sued-_und_nordostseite_8"/><text:bookmark-start text:name="sued-_und_nordostseite"/>Süd- und Nordostseite<text:bookmark-end text:name="__RefHeading___sued-_und_nordostseite_8"/><text:bookmark-end text:name="sued-_und_nordostseit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blockgrat/blockgrat" text:style-name="Internet_20_link" text:visited-style-name="Visited_20_Internet_20_Link">Blockgrat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lockgrat/blockgrat_suedwand" text:style-name="Internet_20_link" text:visited-style-name="Visited_20_Internet_20_Link">Blockgrat (Südwand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lockgrat/blockgrat_verschneidungseinstieg" text:style-name="Internet_20_link" text:visited-style-name="Visited_20_Internet_20_Link">Blockgrat (Verschneidungsein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lockgrat/blockgrat_blockgratverschneidung" text:style-name="Internet_20_link" text:visited-style-name="Visited_20_Internet_20_Link">Blockgrat (Blockgratverschneidun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lockgrat/zivivariante" text:style-name="Internet_20_link" text:visited-style-name="Visited_20_Internet_20_Link">Zivivari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lockgrat/abflugkante" text:style-name="Internet_20_link" text:visited-style-name="Visited_20_Internet_20_Link">Abflug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lockgrat/gruene_rampe" text:style-name="Internet_20_link" text:visited-style-name="Visited_20_Internet_20_Link">Grüne Ramp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lockgrat/fotografieturm_normalweg" text:style-name="Internet_20_link" text:visited-style-name="Visited_20_Internet_20_Link">Fotografieturm Normal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lockgrat/suedostverschneidung" text:style-name="Internet_20_link" text:visited-style-name="Visited_20_Internet_20_Link">Südostverschneid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lockgrat/suedostverschneidung_direkteinstieg" text:style-name="Internet_20_link" text:visited-style-name="Visited_20_Internet_20_Link">Südostverschneidung (Direktein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lockgrat/suedostverschneidung_direktausstieg" text:style-name="Internet_20_link" text:visited-style-name="Visited_20_Internet_20_Link">Südostverschneidung (Direkt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lockgrat/fledermauspfeiler" text:style-name="Internet_20_link" text:visited-style-name="Visited_20_Internet_20_Link">Fledermauspfeiler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lockgrat/nutellariss" text:style-name="Internet_20_link" text:visited-style-name="Visited_20_Internet_20_Link">Nutella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lockgrat/oekotest" text:style-name="Internet_20_link" text:visited-style-name="Visited_20_Internet_20_Link">Ökotest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lockgrat/steigbaumriss" text:style-name="Internet_20_link" text:visited-style-name="Visited_20_Internet_20_Link">Steigbaum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lockgrat/klappstuhl_am_paradies" text:style-name="Internet_20_link" text:visited-style-name="Visited_20_Internet_20_Link">Klappstuhl am Paradie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lockgrat/rollstuhl_zur_hoelle" text:style-name="Internet_20_link" text:visited-style-name="Visited_20_Internet_20_Link">Rollstuhl zur Höll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lockgrat/obere_blockrampe" text:style-name="Internet_20_link" text:visited-style-name="Visited_20_Internet_20_Link">Obere Blockramp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lockgrat/geheimverschneidung" text:style-name="Internet_20_link" text:visited-style-name="Visited_20_Internet_20_Link">Geheimverschneidung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16:23</meta:creation-date>
    <dc:creator>Generated</dc:creator>
    <dc:date>2026-08-12T12::16:23</dc:date>
    <dc:language>en-US</dc:language>
    <meta:editing-cycles>1</meta:editing-cycles>
    <meta:editing-duration>PT0S</meta:editing-duration>
    <dc:title>felsen:blockgrat</dc:title>
  </office:meta>
</office:document-meta>
</file>