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franz-josef-weg"/><text:bookmark-start text:name="__RefHeading___franz-josef-weg_1"/><text:bookmark-start text:name="franz-josef-weg"/>Franz-Josef-Weg<text:bookmark-end text:name="__RefHeading___franz-josef-weg_1"/><text:bookmark-end text:name="franz-josef-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, 3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Bernd Kullmann mit Michael Hummel (1979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auf einem Absatz rechts unterhalb des Einstiegsbands von <text:a xlink:type="simple" xlink:href="https://battert.info/felsen/cima_della_madonna/jugend" text:style-name="Internet_20_link" text:visited-style-name="Visited_20_Internet_20_Link">Jugend</text:a> und <text:a xlink:type="simple" xlink:href="https://battert.info/felsen/cima_della_madonna/ottowand_ottovariante" text:style-name="Internet_20_link" text:visited-style-name="Visited_20_Internet_20_Link">Ottovariante</text:a> an der NW-Kante (BH). Hierher auch über <text:a xlink:type="simple" xlink:href="https://battert.info/felsen/cima_della_madonna/ottowand" text:style-name="Internet_20_link" text:visited-style-name="Visited_20_Internet_20_Link">Ottowand</text:a>. Schräg links, leicht überhängend hoch zu Riss, der ca. 2 m links der Kante hochzieht. Dem Riss folgen, zuletzt über Wülste auf den Gipfel. Es kann auch weiter links auf dem Absatz in Falllinie des Risses eingestiegen werden (E2/3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Am Einstieg 1 BH<text:line-break/>
Stand von <text:a xlink:type="simple" xlink:href="https://battert.info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cima_della_madonna/weg_der_entspannung" text:style-name="Internet_20_link" text:visited-style-name="Visited_20_Internet_20_Link">Weg der Entspannung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<text:span text:style-name="Strong_20_Emphasis">Varianten:</text:span>
- <text:a xlink:type="simple" xlink:href="https://battert.info/felsen/cima_della_madonna/franz_josef_weg_maxell" text:style-name="Internet_20_link" text:visited-style-name="Visited_20_Internet_20_Link">Maxell-Turbo-Dynamic-Boulder (7-, E2/3)</text:a>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cima_della_madonna/franz-josef-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43</meta:creation-date>
    <dc:creator>Generated</dc:creator>
    <dc:date>2026-08-12T13::01:43</dc:date>
    <dc:language>en-US</dc:language>
    <meta:editing-cycles>1</meta:editing-cycles>
    <meta:editing-duration>PT0S</meta:editing-duration>
    <dc:title>felsen:cima_della_madonna:franz-josef-weg</dc:title>
  </office:meta>
</office:document-meta>
</file>