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cima_della_madonna:franz-josef-weg_maxell"/><text:bookmark-start text:name="__RefHeading___franz-josef-weg_maxell-turbo-dynamic-boulder_1"/><text:bookmark-start text:name="franz-josef-weg_maxell-turbo-dynamic-boulder"/>Franz-Josef-Weg (Maxell-Turbo-Dynamic-Boulder)<text:bookmark-end text:name="__RefHeading___franz-josef-weg_maxell-turbo-dynamic-boulder_1"/><text:bookmark-end text:name="franz-josef-weg_maxell-turbo-dynamic-bould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Eric Krause mit Max Krause (1985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In ca. 2,5 m Höhe Bohrloch vorhanden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am Fuß der NW-Wand zwischen linker Kante und Riss von <text:a xlink:type="simple" xlink:href="https://battert.info/felsen/cima_della_madonna/ottowand" text:style-name="Internet_20_link" text:visited-style-name="Visited_20_Internet_20_Link">Ottowand</text:a>. Über rötliches Wändchen auf Band. Bis hierher schwierigste Passage, nicht absicherbar, verblockter Wandfuß. Weiter über grünlichen Fels zum Absatz mit Einstieg von <text:a xlink:type="simple" xlink:href="https://battert.info/felsen/cima_della_madonna/franz-josef-weg" text:style-name="Internet_20_link" text:visited-style-name="Visited_20_Internet_20_Link">Franz-Josef-Weg</text:a>. Weiter auch über <text:a xlink:type="simple" xlink:href="https://battert.info/felsen/cima_della_madonna/ottowand" text:style-name="Internet_20_link" text:visited-style-name="Visited_20_Internet_20_Link">Ottowand</text:a> möglich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von <text:a xlink:type="simple" xlink:href="https://battert.info/felsen/cima_della_madonna/schleierkante" text:style-name="Internet_20_link" text:visited-style-name="Visited_20_Internet_20_Link">Schleierkante</text:a></text:p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Variante von <text:a xlink:type="simple" xlink:href="https://battert.info/felsen/cima_della_madonna/franz-josef-weg" text:style-name="Internet_20_link" text:visited-style-name="Visited_20_Internet_20_Link">Franz-Josef-Weg</text:a></text:p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cima_della_madonna/franz-josef-weg_maxel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13:53</meta:creation-date>
    <dc:creator>Generated</dc:creator>
    <dc:date>2026-08-11T19::13:53</dc:date>
    <dc:language>en-US</dc:language>
    <meta:editing-cycles>1</meta:editing-cycles>
    <meta:editing-duration>PT0S</meta:editing-duration>
    <dc:title>felsen:cima_della_madonna:franz-josef-weg_maxell</dc:title>
  </office:meta>
</office:document-meta>
</file>