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lohmuellerkamin"/><text:bookmark-start text:name="__RefHeading___lohmuellerkamin_1"/><text:bookmark-start text:name="lohmuellerkamin"/>Lohmüllerkamin<text:bookmark-end text:name="__RefHeading___lohmuellerkamin_1"/><text:bookmark-end text:name="lohmueller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hmüller (ca. 190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berer Teil evtl. schon von Paulke um 1890 begangen (s. Alte Schleierwand)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rechts von <text:a xlink:type="simple" xlink:href="https://battert.info/felsen/cima_della_madonna/schleierwand" text:style-name="Internet_20_link" text:visited-style-name="Visited_20_Internet_20_Link">Schleierwand</text:a> am Fuß des Kamins, der von der Scharte zwischen <text:a xlink:type="simple" xlink:href="https://battert.info/felsen/sass_maor" text:style-name="Internet_20_link" text:visited-style-name="Visited_20_Internet_20_Link">Sass Maor</text:a> und Cima della Madonna herabzieht. Durch den Kamin bis zur Scharte (ganz oben linker Ast original, rechter Ast auch möglich). Dann entweder über den Ausstieg von <text:a xlink:type="simple" xlink:href="https://battert.info/felsen/cima_della_madonna/ochsenkamin" text:style-name="Internet_20_link" text:visited-style-name="Visited_20_Internet_20_Link">Ochsenkamin</text:a> auf die Cima della Madonna oder über den Ausstieg von <text:a xlink:type="simple" xlink:href="https://battert.info/felsen/sass_maor/kuhkamin" text:style-name="Internet_20_link" text:visited-style-name="Visited_20_Internet_20_Link">Kuhkamin</text:a> auf den <text:a xlink:type="simple" xlink:href="https://battert.info/felsen/sass_maor" text:style-name="Internet_20_link" text:visited-style-name="Visited_20_Internet_20_Link">Sass Maor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 oder Stand von <text:a xlink:type="simple" xlink:href="https://battert.info/felsen/sass_maor/kuhkamin" text:style-name="Internet_20_link" text:visited-style-name="Visited_20_Internet_20_Link">Kuhkamin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 nach Norden oder Abseilen an Stand von <text:a xlink:type="simple" xlink:href="https://battert.info/felsen/sass_maor/kuhkamin" text:style-name="Internet_20_link" text:visited-style-name="Visited_20_Internet_20_Link">Kuhkamin</text:a> nach Norden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Varianten:</text:span>
- <text:a xlink:type="simple" xlink:href="https://battert.info/felsen/cima_della_madonna/schustertraverse" text:style-name="Internet_20_link" text:visited-style-name="Visited_20_Internet_20_Link">Schustertraverse (2, E2)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lohmueller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8</meta:creation-date>
    <dc:creator>Generated</dc:creator>
    <dc:date>2026-08-12T13::01:18</dc:date>
    <dc:language>en-US</dc:language>
    <meta:editing-cycles>1</meta:editing-cycles>
    <meta:editing-duration>PT0S</meta:editing-duration>
    <dc:title>felsen:cima_della_madonna:lohmuellerkamin</dc:title>
  </office:meta>
</office:document-meta>
</file>