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lohmuellerkamin_schustertraverse"/><text:bookmark-start text:name="__RefHeading___lohmuellerkamin_schustertraverse_1"/><text:bookmark-start text:name="lohmuellerkamin_schustertraverse"/>Lohmüllerkamin Schustertraverse<text:bookmark-end text:name="__RefHeading___lohmuellerkamin_schustertraverse_1"/><text:bookmark-end text:name="lohmuellerkamin_schustertravers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Oskar Schuster (ca. 1900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Originalausstieg des Schusterkamins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Vom Stand des <text:a xlink:type="simple" xlink:href="https://battert.info/felsen/sass_maor/schusterkamin" text:style-name="Internet_20_link" text:visited-style-name="Visited_20_Internet_20_Link">Schusterkamins</text:a> auf dem Vorturm Spreizschritt an den Hauptturm und Querung nach links in den oberen Teil des <text:a xlink:type="simple" xlink:href="https://battert.info/felsen/cima_della_madonna/lohmuellerkamin" text:style-name="Internet_20_link" text:visited-style-name="Visited_20_Internet_20_Link">Lohmüllerkamins</text:a>. </text:p>
      <text:p text:style-name="Text_20_body"><text:span text:style-name="Strong_20_Emphasis"><text:a xlink:type="simple" xlink:href="https://battert.info/akn/felsen/cima_della_madonna/lohmuellerkamin_schustertravers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57:02</meta:creation-date>
    <dc:creator>Generated</dc:creator>
    <dc:date>2026-08-11T19::57:02</dc:date>
    <dc:language>en-US</dc:language>
    <meta:editing-cycles>1</meta:editing-cycles>
    <meta:editing-duration>PT0S</meta:editing-duration>
    <dc:title>felsen:cima_della_madonna:lohmuellerkamin_schustertraverse</dc:title>
  </office:meta>
</office:document-meta>
</file>