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chsenkamin"/><text:bookmark-start text:name="__RefHeading___ochsenkamin_1"/><text:bookmark-start text:name="ochsenkamin"/>Ochsenkamin<text:bookmark-end text:name="__RefHeading___ochsenkamin_1"/><text:bookmark-end text:name="ochsen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en rechten der beiden Kamine hinauf, die auf der Nord-Seite zu der Scharte zwischen <text:a xlink:type="simple" xlink:href="https://battert.info/felsen/sass_maor" text:style-name="Internet_20_link" text:visited-style-name="Visited_20_Internet_20_Link">Sass Maor</text:a> und Cima della Madonna führen. Von der Scharte (BH) in die SO-Seite queren und durch eine kleine Verschneidung auf den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<text:span text:style-name="Strong_20_Emphasis">Varianten:</text:span></text:p>
      <text:list text:style-name="List_20_1" text:continue-numbering="false">
        <text:list-item>
          <text:p text:style-name="List_20_1_Content_First"> <text:a xlink:type="simple" xlink:href="https://battert.info/felsen/cima_della_madonna/ochsenkamin_dachvariante" text:style-name="Internet_20_link" text:visited-style-name="Visited_20_Internet_20_Link">Dachvariante (5+, E2)</text:a></text:p>
        </text:list-item>
        <text:list-item>
          <text:p text:style-name="List_20_1_Content_Last"> <text:a xlink:type="simple" xlink:href="https://battert.info/felsen/cima_della_madonna/ochsenkamin_rechte_variante" text:style-name="Internet_20_link" text:visited-style-name="Visited_20_Internet_20_Link">Rechte Variante (4-, E0)</text:a></text:p>
        </text:list-item>
      </text:list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ochsen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7</meta:creation-date>
    <dc:creator>Generated</dc:creator>
    <dc:date>2026-08-12T13::01:47</dc:date>
    <dc:language>en-US</dc:language>
    <meta:editing-cycles>1</meta:editing-cycles>
    <meta:editing-duration>PT0S</meta:editing-duration>
    <dc:title>felsen:cima_della_madonna:ochsenkamin</dc:title>
  </office:meta>
</office:document-meta>
</file>