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cima_della_madonna:ochsenkamin_dachvariante"/><text:bookmark-start text:name="__RefHeading___ochsenkamin_dachvariante_1"/><text:bookmark-start text:name="ochsenkamin_dachvariante"/>Ochsenkamin (Dachvariante)<text:bookmark-end text:name="__RefHeading___ochsenkamin_dachvariante_1"/><text:bookmark-end text:name="ochsenkamin_dachvari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Von der Scharte direkt über das Dach in der O-Wand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über <text:a xlink:type="simple" xlink:href="https://battert.info/felsen/cima_della_madonna/ochsenkamin" text:style-name="Internet_20_link" text:visited-style-name="Visited_20_Internet_20_Link">Ochsenkamin</text:a> bis zur Scharte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Stand von <text:a xlink:type="simple" xlink:href="https://battert.info/felsen/cima_della_madonna/schleierkante" text:style-name="Internet_20_link" text:visited-style-name="Visited_20_Internet_20_Link">Schleierkante</text:a>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an Stand von <text:a xlink:type="simple" xlink:href="https://battert.info/felsen/cima_della_madonna/weg_der_entspannung" text:style-name="Internet_20_link" text:visited-style-name="Visited_20_Internet_20_Link">Weg der Entspannung</text:a></text:p>
      <text:h text:style-name="Heading_20_3" text:outline-level="3"><text:bookmark-start text:name="__RefHeading___weitere_informationen_10"/><text:bookmark-start text:name="weitere_informationen"/>Weitere Informationen<text:bookmark-end text:name="__RefHeading___weitere_informationen_10"/><text:bookmark-end text:name="weitere_informationen"/></text:h>
      <text:p text:style-name="Text_20_body">Variante des <text:a xlink:type="simple" xlink:href="https://battert.info/felsen/cima_della_madonna/ochsenkamin" text:style-name="Internet_20_link" text:visited-style-name="Visited_20_Internet_20_Link">Ochsenkamin</text:a></text:p>
      <text:p text:style-name="Text_20_body">Routeninfos unvollständig, fehlende Daten werden nachgetragen</text:p>
      <text:p text:style-name="Text_20_body"><text:span text:style-name="Strong_20_Emphasis"><text:a xlink:type="simple" xlink:href="https://battert.info/akn/felsen/cima_della_madonna/ochsenkamin_dachvariant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9::32:33</meta:creation-date>
    <dc:creator>Generated</dc:creator>
    <dc:date>2026-08-11T19::32:33</dc:date>
    <dc:language>en-US</dc:language>
    <meta:editing-cycles>1</meta:editing-cycles>
    <meta:editing-duration>PT0S</meta:editing-duration>
    <dc:title>felsen:cima_della_madonna:ochsenkamin_dachvariante</dc:title>
  </office:meta>
</office:document-meta>
</file>