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chsenkamin_rechte_variante"/><text:bookmark-start text:name="__RefHeading___ochsenkamin_rechte_variante_1"/><text:bookmark-start text:name="ochsenkamin_rechte_variante"/>Ochsenkamin (Rechte Variante)<text:bookmark-end text:name="__RefHeading___ochsenkamin_rechte_variante_1"/><text:bookmark-end text:name="ochsenkamin_rechte_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n der Scharte rechts um das Dach in der O-Wand und durch Kaminverschneidung auf den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cima_della_madonna/ochsenkamin" text:style-name="Internet_20_link" text:visited-style-name="Visited_20_Internet_20_Link">Ochsenkamin</text:a> bis zur Scharte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des <text:a xlink:type="simple" xlink:href="https://battert.info/felsen/cima_della_madonna/ochsenkamin" text:style-name="Internet_20_link" text:visited-style-name="Visited_20_Internet_20_Link">Ochsenkamin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ochsenkamin_rechte_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3:07</meta:creation-date>
    <dc:creator>Generated</dc:creator>
    <dc:date>2026-08-11T19::43:07</dc:date>
    <dc:language>en-US</dc:language>
    <meta:editing-cycles>1</meta:editing-cycles>
    <meta:editing-duration>PT0S</meta:editing-duration>
    <dc:title>felsen:cima_della_madonna:ochsenkamin_rechte_variante</dc:title>
  </office:meta>
</office:document-meta>
</file>