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ottowand"/><text:bookmark-start text:name="__RefHeading___ottowand_1"/><text:bookmark-start text:name="ottowand"/>Ottowand<text:bookmark-end text:name="__RefHeading___ottowand_1"/><text:bookmark-end text:name="otto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Otto Folkert (alleine) (1924)</text:p>
      <text:h text:style-name="Heading_20_3" text:outline-level="3"><text:bookmark-start text:name="__RefHeading___historie_6"/><text:bookmark-start text:name="historie"/>Historie<text:bookmark-end text:name="__RefHeading___historie_6"/><text:bookmark-end text:name="historie"/></text:h>
      <text:p text:style-name="Text_20_body">andere Linie '2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NW-Wand durch einen der beiden Risse (original rechter Riss) in eine Höhle mit Absatz. Durch die Kaminverschneidung links zu Absatz. Quergang nach rechts zu weiterem Absatz und schräg rechts ansteigend durch die NW-Wand bis zu Riss und durch diesen gerade hoc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cima_della_madonna/schleierkante" text:style-name="Internet_20_link" text:visited-style-name="Visited_20_Internet_20_Link">Schleier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cima_della_madonna/weg_der_entspannung" text:style-name="Internet_20_link" text:visited-style-name="Visited_20_Internet_20_Link">Weg der Entspannung</text:a></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text:span text:style-name="Strong_20_Emphasis">Varianten:</text:span></text:p>
      <text:list text:style-name="List_20_1" text:continue-numbering="false">
        <text:list-item>
          <text:p text:style-name="List_20_1_Content_First"> <text:a xlink:type="simple" xlink:href="https://battert.info/felsen/cima_della_madonna/ottowand_ottovariante" text:style-name="Internet_20_link" text:visited-style-name="Visited_20_Internet_20_Link">Ottovariante (4+, E1)</text:a></text:p>
        </text:list-item>
        <text:list-item>
          <text:p text:style-name="List_20_1_Content_Last"> <text:a xlink:type="simple" xlink:href="https://battert.info/felsen/cima_della_madonna/ottowand_ottos_dach" text:style-name="Internet_20_link" text:visited-style-name="Visited_20_Internet_20_Link">Otto´s Dach (8-, E0)</text:a></text:p>
        </text:list-item>
      </text:list>
      <text:p text:style-name="Text_20_body">Routeninfos unvollständig, fehlende Daten werden nachgetragen</text:p>
      <text:p text:style-name="Text_20_body"><text:span text:style-name="Strong_20_Emphasis"><text:a xlink:type="simple" xlink:href="https://battert.info/akn/felsen/cima_della_madonna/otto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38</meta:creation-date>
    <dc:creator>Generated</dc:creator>
    <dc:date>2026-08-12T12::56:38</dc:date>
    <dc:language>en-US</dc:language>
    <meta:editing-cycles>1</meta:editing-cycles>
    <meta:editing-duration>PT0S</meta:editing-duration>
    <dc:title>felsen:cima_della_madonna:ottowand</dc:title>
  </office:meta>
</office:document-meta>
</file>