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ottowand_ottos_dach"/><text:bookmark-start text:name="__RefHeading___ottowand_otto_s_dach_1"/><text:bookmark-start text:name="ottowand_otto_s_dach"/>Ottowand (Otto´s Dach)<text:bookmark-end text:name="__RefHeading___ottowand_otto_s_dach_1"/><text:bookmark-end text:name="ottowand_otto_s_da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/ RP: Oliver Jacob (nicht bekannt / RP: 1992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erigkeit: A1. Ursprünglicher Name nicht bek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wie <text:a xlink:type="simple" xlink:href="https://battert.info/felsen/cima_della_madonna/ottowand" text:style-name="Internet_20_link" text:visited-style-name="Visited_20_Internet_20_Link">Ottowand</text:a> bis zum Absatz in der Höhle. Über das große Dach und über <text:a xlink:type="simple" xlink:href="https://battert.info/felsen/cima_della_madonna/ottowand" text:style-name="Internet_20_link" text:visited-style-name="Visited_20_Internet_20_Link">Ottowand</text:a> aussteigen. Durch das Dach direkt 8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über <text:a xlink:type="simple" xlink:href="https://battert.info/felsen/cima_della_madonna/ottowand" text:style-name="Internet_20_link" text:visited-style-name="Visited_20_Internet_20_Link">Ottowand</text:a> bis zum Absatz in der Höhle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s://battert.info/felsen/cima_della_madonna/weg_der_entspannung" text:style-name="Internet_20_link" text:visited-style-name="Visited_20_Internet_20_Link">Weg der Entspannung</text:a>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Variante von <text:a xlink:type="simple" xlink:href="https://battert.info/felsen/cima_della_madonna/ottowand" text:style-name="Internet_20_link" text:visited-style-name="Visited_20_Internet_20_Link">Ottowand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ottowand_ottos_dach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23:22</meta:creation-date>
    <dc:creator>Generated</dc:creator>
    <dc:date>2026-08-11T18::23:22</dc:date>
    <dc:language>en-US</dc:language>
    <meta:editing-cycles>1</meta:editing-cycles>
    <meta:editing-duration>PT0S</meta:editing-duration>
    <dc:title>felsen:cima_della_madonna:ottowand_ottos_dach</dc:title>
  </office:meta>
</office:document-meta>
</file>