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cima_della_madonna:schleierkante_neue_schleierwand"/><text:bookmark-start text:name="__RefHeading___schleierkante_neue_schleierwand_1"/><text:bookmark-start text:name="schleierkante_neue_schleierwand"/>Schleierkante (Neue Schleierwand)<text:bookmark-end text:name="__RefHeading___schleierkante_neue_schleierwand_1"/><text:bookmark-end text:name="schleierkante_neue_schleier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Gebrüder Kimmes (zwischen 1926 und 1975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Über <text:a xlink:type="simple" xlink:href="https://battert.info/felsen/cima_della_madonna/schleierkante" text:style-name="Internet_20_link" text:visited-style-name="Visited_20_Internet_20_Link">Schleierkante</text:a> bis in die Verschneidung. Gleich zu Beginn, deutlich unter dem 3. BH Querung nach rechts um die Verschneidungskante und in <text:a xlink:type="simple" xlink:href="https://battert.info/felsen/cima_della_madonna/schleierwand" text:style-name="Internet_20_link" text:visited-style-name="Visited_20_Internet_20_Link">Schleierwand</text:a>, die bei der dort erwähnten stumpfen Kante mit Riss (Fr) erreicht wird. Über <text:a xlink:type="simple" xlink:href="https://battert.info/felsen/cima_della_madonna/schleierwand" text:style-name="Internet_20_link" text:visited-style-name="Visited_20_Internet_20_Link">Schleierwand</text:a> aussteigen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über <text:a xlink:type="simple" xlink:href="https://battert.info/felsen/cima_della_madonna/schleierkante" text:style-name="Internet_20_link" text:visited-style-name="Visited_20_Internet_20_Link">Schleierkante</text:a> bis zur Verschneidung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s://battert.info/felsen/cima_della_madonna/schleierkante" text:style-name="Internet_20_link" text:visited-style-name="Visited_20_Internet_20_Link">Schleierkante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von <text:a xlink:type="simple" xlink:href="https://battert.info/felsen/cima_della_madonna/weg_der_entspannung" text:style-name="Internet_20_link" text:visited-style-name="Visited_20_Internet_20_Link">Weg der Entspannung</text:a> nach Norden</text:p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Variante von <text:a xlink:type="simple" xlink:href="https://battert.info/felsen/cima_della_madonna/schleierkante" text:style-name="Internet_20_link" text:visited-style-name="Visited_20_Internet_20_Link">Schleierkante</text:a></text:p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cima_della_madonna/schleierkante_neue_schleierwan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53:17</meta:creation-date>
    <dc:creator>Generated</dc:creator>
    <dc:date>2026-08-11T19::53:17</dc:date>
    <dc:language>en-US</dc:language>
    <meta:editing-cycles>1</meta:editing-cycles>
    <meta:editing-duration>PT0S</meta:editing-duration>
    <dc:title>felsen:cima_della_madonna:schleierkante_neue_schleierwand</dc:title>
  </office:meta>
</office:document-meta>
</file>