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disgrazia:einsiedlerkante"/><text:bookmark-start text:name="__RefHeading___einsiedlerkante_1"/><text:bookmark-start text:name="einsiedlerkante"/>Einsiedlerkante<text:bookmark-end text:name="__RefHeading___einsiedlerkante_1"/><text:bookmark-end text:name="einsiedlerkante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2 BH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Rolf Gundermann mit Waldemar Wenz (1987) </text:p>
      <text:h text:style-name="Heading_20_3" text:outline-level="3"><text:bookmark-start text:name="__RefHeading___routenbeschreibung_6"/><text:bookmark-start text:name="routenbeschreibung"/>Routenbeschreibung<text:bookmark-end text:name="__RefHeading___routenbeschreibung_6"/><text:bookmark-end text:name="routenbeschreibung"/></text:h>
      <text:p text:style-name="Text_20_body">Durch die rötlichen W-Wand knapp links der SW-Kante. Zw. den zwei NH auch kurz an der Kante. Stand am Gipfel oder weiter zum Podest unter der <text:a xlink:type="simple" xlink:href="https://battert.info/felsen/disgrazia/ostwand" text:style-name="Internet_20_link" text:visited-style-name="Visited_20_Internet_20_Link">Disgrazia Ostwand</text:a> (1 BH).</text:p>
      <text:h text:style-name="Heading_20_3" text:outline-level="3"><text:bookmark-start text:name="__RefHeading___zustieg_7"/><text:bookmark-start text:name="zustieg"/>Zustieg<text:bookmark-end text:name="__RefHeading___zustieg_7"/><text:bookmark-end text:name="zustieg"/></text:h>
      <text:p text:style-name="Text_20_body">zu Fuß über Zustiegspfad</text:p>
      <text:h text:style-name="Heading_20_3" text:outline-level="3"><text:bookmark-start text:name="__RefHeading___stand_8"/><text:bookmark-start text:name="stand"/>Stand<text:bookmark-end text:name="__RefHeading___stand_8"/><text:bookmark-end text:name="stand"/></text:h>
      <text:list text:style-name="List_20_1" text:continue-numbering="false">
        <text:list-item>
          <text:p text:style-name="List_20_1_Content_First"> Block</text:p>
        </text:list-item>
        <text:list-item>
          <text:p text:style-name="List_20_1_Content_Last"> Einstieg von <text:a xlink:type="simple" xlink:href="https://battert.info/felsen/disgrazia/ostwand" text:style-name="Internet_20_link" text:visited-style-name="Visited_20_Internet_20_Link">Ostwand</text:a></text:p>
        </text:list-item>
      </text:list>
      <text:h text:style-name="Heading_20_3" text:outline-level="3"><text:bookmark-start text:name="__RefHeading___abstiegabseilen_9"/><text:bookmark-start text:name="abstiegabseilen"/>Abstieg / Abseilen<text:bookmark-end text:name="__RefHeading___abstiegabseilen_9"/><text:bookmark-end text:name="abstiegabseilen"/></text:h>
      <text:list text:style-name="List_20_1" text:continue-numbering="false">
        <text:list-item>
          <text:p text:style-name="List_20_1_Content_First"> zu Fuß über Vorbau auf der Nord-Seite</text:p>
        </text:list-item>
        <text:list-item>
          <text:p text:style-name="List_20_1_Content_Last"> Abseilen an Einstieg von <text:a xlink:type="simple" xlink:href="https://battert.info/felsen/disgrazia/ostwand" text:style-name="Internet_20_link" text:visited-style-name="Visited_20_Internet_20_Link">Ostwand</text:a> nach W</text:p>
        </text:list-item>
      </text:list>
      <text:p text:style-name="Text_20_body"><text:span text:style-name="Strong_20_Emphasis"><text:a xlink:type="simple" xlink:href="https://battert.info/akn/felsen/disgrazia/einsiedlerkante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8:11</meta:creation-date>
    <dc:creator>Generated</dc:creator>
    <dc:date>2026-08-12T13::08:11</dc:date>
    <dc:language>en-US</dc:language>
    <meta:editing-cycles>1</meta:editing-cycles>
    <meta:editing-duration>PT0S</meta:editing-duration>
    <dc:title>felsen:disgrazia:einsiedlerkante</dc:title>
  </office:meta>
</office:document-meta>
</file>