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einsiedlerturm_blockweg"/><text:bookmark-start text:name="__RefHeading___einsiedlerturm_blockweg_1"/><text:bookmark-start text:name="einsiedlerturm_blockweg"/>Einsiedlerturm (Blockweg)<text:bookmark-end text:name="__RefHeading___einsiedlerturm_blockweg_1"/><text:bookmark-end text:name="einsiedlerturm_block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von <text:a xlink:type="simple" xlink:href="https://battert.info/felsen/disgrazia/einsiedlerturm" text:style-name="Internet_20_link" text:visited-style-name="Visited_20_Internet_20_Link">Einsiedlerturm</text:a>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m angelehnten Block an der Ost-Seite des Einsiedlerturms. Über die O-Wand hoch, zuletzt über <text:a xlink:type="simple" xlink:href="https://battert.info/felsen/disgrazia/einsiedlerturm" text:style-name="Internet_20_link" text:visited-style-name="Visited_20_Internet_20_Link">Einsiedlerturm</text:a> auf den Gipfel und weiter zum Plateau unter der <text:a xlink:type="simple" xlink:href="https://battert.info/felsen/disgrazia/ostwand" text:style-name="Internet_20_link" text:visited-style-name="Visited_20_Internet_20_Link">Disgrazia Ostwand</text:a>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 über Vorbau auf der Nord-Seite </text:p>
        </text:list-item>
        <text:list-item>
          <text:p text:style-name="List_20_1_Content_Last"> Abseilen an Einstieg von <text:a xlink:type="simple" xlink:href="https://battert.info/felsen/disgrazia/ostwand" text:style-name="Internet_20_link" text:visited-style-name="Visited_20_Internet_20_Link">Ostwand</text:a> nach W</text:p>
        </text:list-item>
      </text:list>
      <text:p text:style-name="Text_20_body"><text:span text:style-name="Strong_20_Emphasis"><text:a xlink:type="simple" xlink:href="https://battert.info/akn/felsen/disgrazia/einsiedlerturm_block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7:18</meta:creation-date>
    <dc:creator>Generated</dc:creator>
    <dc:date>2026-08-12T16::07:18</dc:date>
    <dc:language>en-US</dc:language>
    <meta:editing-cycles>1</meta:editing-cycles>
    <meta:editing-duration>PT0S</meta:editing-duration>
    <dc:title>felsen:disgrazia:einsiedlerturm_blockweg</dc:title>
  </office:meta>
</office:document-meta>
</file>