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feiner_knotenriss"/><text:bookmark-start text:name="__RefHeading___feiner_knotenriss_1"/><text:bookmark-start text:name="feiner_knotenriss"/>Feiner Knotenriss<text:bookmark-end text:name="__RefHeading___feiner_knotenriss_1"/><text:bookmark-end text:name="feiner_knoten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Hans Laub mit Albert Friedrich (1964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Im Führer von 1985 fälschlicherweise als Erstbegehung von Wolfram Tauer bezeichnet als „Weg am 13. April, VI+“, vermutlich Ende 1970er oder Anfang 1980er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im linken Teil der N-Wand des O-Gipfels. Über zunächst abdrängenden, feinen Riss zum O-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Vorbau auf der Nord-Seite auf- und absteigen (2) </text:p>
        </text:list-item>
        <text:list-item>
          <text:p text:style-name="List_20_1_Content"> über <text:a xlink:type="simple" xlink:href="https://battert.info/felsen/disgrazia/einsiedlerkante" text:style-name="Internet_20_link" text:visited-style-name="Visited_20_Internet_20_Link">Einsiedlerkante</text:a>, <text:a xlink:type="simple" xlink:href="https://battert.info/felsen/disgrazia/einsiedlerturm" text:style-name="Internet_20_link" text:visited-style-name="Visited_20_Internet_20_Link">Einsiedlerturm</text:a> oder <text:a xlink:type="simple" xlink:href="https://battert.info/felsen/disgrazia/einsiedlerturm_blockweg" text:style-name="Internet_20_link" text:visited-style-name="Visited_20_Internet_20_Link">Blockweg</text:a></text:p>
        </text:list-item>
        <text:list-item>
          <text:p text:style-name="List_20_1_Content_Last"> über Einstiegskamin von <text:a xlink:type="simple" xlink:href="https://battert.info/felsen/disgrazia/suedostkante" text:style-name="Internet_20_link" text:visited-style-name="Visited_20_Internet_20_Link">Südostkante</text:a> (3+)</text:p>
        </text:list-item>
      </text:list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disgrazia/hallkante" text:style-name="Internet_20_link" text:visited-style-name="Visited_20_Internet_20_Link">Hallkante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 von Gipfel nach W</text:p>
        </text:list-item>
        <text:list-item>
          <text:p text:style-name="List_20_1_Content"> Abseilen an Stand von Gipfel nach O, dann zu Fuß über Vorbau auf der Nord-Seite</text:p>
        </text:list-item>
        <text:list-item>
          <text:p text:style-name="List_20_1_Content_Last"> Abseilen an Einstieg von <text:a xlink:type="simple" xlink:href="https://battert.info/felsen/disgrazia/ostwand" text:style-name="Internet_20_link" text:visited-style-name="Visited_20_Internet_20_Link">Ostwand</text:a> nach W</text:p>
        </text:list-item>
      </text:list>
      <text:p text:style-name="Text_20_body"><text:span text:style-name="Strong_20_Emphasis"><text:a xlink:type="simple" xlink:href="https://battert.info/akn/felsen/disgrazia/feiner_knoten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28</meta:creation-date>
    <dc:creator>Generated</dc:creator>
    <dc:date>2026-08-12T13::08:28</dc:date>
    <dc:language>en-US</dc:language>
    <meta:editing-cycles>1</meta:editing-cycles>
    <meta:editing-duration>PT0S</meta:editing-duration>
    <dc:title>felsen:disgrazia:feiner_knotenriss</dc:title>
  </office:meta>
</office:document-meta>
</file>