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hallkante_vater_und_sohn_weg"/><text:bookmark-start text:name="__RefHeading___hallkante_vater_und_sohn_weg_1"/><text:bookmark-start text:name="hallkante_vater_und_sohn_weg"/>Hallkante (Vater Und Sohn Weg)<text:bookmark-end text:name="__RefHeading___hallkante_vater_und_sohn_weg_1"/><text:bookmark-end text:name="hallkante_vater_und_sohn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 (1 nBH von <text:a xlink:type="simple" xlink:href="https://battert.info/felsen/disgrazia/hallkante" text:style-name="Internet_20_link" text:visited-style-name="Visited_20_Internet_20_Link">Hallkante</text:a>, 1 BH5 von <text:a xlink:type="simple" xlink:href="https://battert.info/felsen/disgrazia/hallkante" text:style-name="Internet_20_link" text:visited-style-name="Visited_20_Internet_20_Link">Hallkante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olf-Dieter Tauer mit Sohn Wolfram (1979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Wie <text:a xlink:type="simple" xlink:href="https://battert.info/felsen/disgrazia/hallkante" text:style-name="Internet_20_link" text:visited-style-name="Visited_20_Internet_20_Link">Hallkante</text:a> zum ersten BH. Dort nicht weiter nach rechts queren, sondern gerade hoch zu Absatz. Dort rechts weiter, zuletzt leicht überhängend zum O-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uf O-Gipfel (1 B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nach Süd-West oder Osten</text:p>
      <text:p text:style-name="Text_20_body"><text:span text:style-name="Strong_20_Emphasis"><text:a xlink:type="simple" xlink:href="https://battert.info/akn/felsen/disgrazia/hallkante_vater_und_sohn_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01</meta:creation-date>
    <dc:creator>Generated</dc:creator>
    <dc:date>2026-08-12T13::06:01</dc:date>
    <dc:language>en-US</dc:language>
    <meta:editing-cycles>1</meta:editing-cycles>
    <meta:editing-duration>PT0S</meta:editing-duration>
    <dc:title>felsen:disgrazia:hallkante_vater_und_sohn_weg</dc:title>
  </office:meta>
</office:document-meta>
</file>