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disgrazia:kochueberhaenge"/><text:bookmark-start text:name="__RefHeading___kochueberhaenge_1"/><text:bookmark-start text:name="kochueberhaenge"/>Kochüberhänge<text:bookmark-end text:name="__RefHeading___kochueberhaenge_1"/><text:bookmark-end text:name="kochueberhaeng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5 BH (1 BH von <text:a xlink:type="simple" xlink:href="https://www.battert.info/felsen/disgrazia/spiralriss" text:style-name="Internet_20_link" text:visited-style-name="Visited_20_Internet_20_Link">Spiralriss</text:a>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am Fuß der SW-Wand des W-Turms. Über Wand an das rechte Ende des Dachwulsts (BH) und über diesen hinweg zur darüber liegenden, geneigten Wand. Alternativ Einstieg wie <text:a xlink:type="simple" xlink:href="https://www.battert.info/felsen/disgrazia/kuehnkante" text:style-name="Internet_20_link" text:visited-style-name="Visited_20_Internet_20_Link">Kühnkante</text:a> und links des BH über den Wulst. Über Wand unter das Dach in Wandmitte (BH). Leicht links der Mitte über das Dach und weiter gerade hoch, zuletzt über <text:a xlink:type="simple" xlink:href="https://www.battert.info/felsen/disgrazia/spiralriss" text:style-name="Internet_20_link" text:visited-style-name="Visited_20_Internet_20_Link">Spiralriss</text:a> zum Gipfel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auf W-Gipfel (1 B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list text:style-name="List_20_1" text:continue-numbering="false">
        <text:list-item>
          <text:p text:style-name="List_20_1_Content_First"> Abseilen an Stand nach Norden</text:p>
        </text:list-item>
        <text:list-item>
          <text:p text:style-name="List_20_1_Content_Last"> Abseilen am 5. BH</text:p>
        </text:list-item>
      </text:list>
      <text:p text:style-name="Text_20_body"><text:span text:style-name="Strong_20_Emphasis"><text:a xlink:type="simple" xlink:href="https://www.battert.info/akn/felsen/disgrazia/kochueberhaeng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4::37:23</meta:creation-date>
    <dc:creator>Generated</dc:creator>
    <dc:date>2026-08-12T04::37:23</dc:date>
    <dc:language>en-US</dc:language>
    <meta:editing-cycles>1</meta:editing-cycles>
    <meta:editing-duration>PT0S</meta:editing-duration>
    <dc:title>felsen:disgrazia:kochueberhaenge</dc:title>
  </office:meta>
</office:document-meta>
</file>