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kuehnkante"/><text:bookmark-start text:name="__RefHeading___kuehnkante_1"/><text:bookmark-start text:name="kuehnkante"/>Kuehnkante<text:bookmark-end text:name="__RefHeading___kuehnkante_1"/><text:bookmark-end text:name="kuehn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Dr. Hermann Kühn mit Reinhard Karl (1969)</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 A1<text:line-break/>
Kante ab Spiralrissquerung bereits früher von Karl Gottmann begangen.</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n der Nordwestkante. Rechts dieser über einen kleinen Wulst, dann über Wand unter ein Dach (BH). Hier nach links um die Kante, um gleich darauf direkt an der Kante weiterzusteigen (BH). Der stumpfen Kante folgend zum Gipfel (B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auf W-Gipfel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s://battert.info/akn/felsen/disgrazia/kuehn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08</meta:creation-date>
    <dc:creator>Generated</dc:creator>
    <dc:date>2026-08-12T13::02:08</dc:date>
    <dc:language>en-US</dc:language>
    <meta:editing-cycles>1</meta:editing-cycles>
    <meta:editing-duration>PT0S</meta:editing-duration>
    <dc:title>felsen:disgrazia:kuehnkante</dc:title>
  </office:meta>
</office:document-meta>
</file>