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oldies_but_goldies"/><text:bookmark-start text:name="__RefHeading___oldies_but_goldies_1"/><text:bookmark-start text:name="oldies_but_goldies"/>Oldies But Goldies<text:bookmark-end text:name="__RefHeading___oldies_but_goldies_1"/><text:bookmark-end text:name="oldies_but_goldie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Bernd Kullmann (1981)</text:p>
      <text:h text:style-name="Heading_20_3" text:outline-level="3"><text:bookmark-start text:name="__RefHeading___historie_6"/><text:bookmark-start text:name="historie"/>Historie<text:bookmark-end text:name="__RefHeading___historie_6"/><text:bookmark-end text:name="historie"/></text:h>
      <text:p text:style-name="Text_20_body">Früher „Linker Nordwandriss“ (A1, 5) genannt. Nach freier Begehung umbenannt. </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unter der N-Wand des W-Turms am Fuß der Verschneidung, die der Vorbau mit der N-Wand bildet. Durch die Verschneidung und den danach ansetzenden Riss, immer knapp rechts der linken Kante (BH sind etwas weiter rechts des Risses). Es kann auch über einen feinen Fingerriss, der weiter rechts ansetzt und direkt zum ersten BH führt, eingestiegen werden. Dort dann leicht nach links zum eigentlichen Riss queren. Direkt im sich öffnenden Riss, in dem die BH stecken, weiter - ist deutlich schwerer.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s://battert.info/akn/felsen/disgrazia/oldies_but_goldie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54</meta:creation-date>
    <dc:creator>Generated</dc:creator>
    <dc:date>2026-08-12T13::02:54</dc:date>
    <dc:language>en-US</dc:language>
    <meta:editing-cycles>1</meta:editing-cycles>
    <meta:editing-duration>PT0S</meta:editing-duration>
    <dc:title>felsen:disgrazia:oldies_but_goldies</dc:title>
  </office:meta>
</office:document-meta>
</file>