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isgrazia:schummelkante"/><text:bookmark-start text:name="__RefHeading___schummelkante_1"/><text:bookmark-start text:name="schummelkante"/>Schummelkante<text:bookmark-end text:name="__RefHeading___schummelkante_1"/><text:bookmark-end text:name="schummel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 (1 BH von <text:a xlink:type="simple" xlink:href="https://battert.info/felsen/disgrazia/kuehnkante" text:style-name="Internet_20_link" text:visited-style-name="Visited_20_Internet_20_Link">Kühnkante</text:a>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Michael Hummel (1984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wie <text:a xlink:type="simple" xlink:href="https://battert.info/felsen/disgrazia/rechter_nordwandriss" text:style-name="Internet_20_link" text:visited-style-name="Visited_20_Internet_20_Link">Rechter Nordwandriss</text:a>. Über glatte Platte (BH) zu Absatz an der Kante. An der Kante weiter zu weiterem Absatz. Vom Absatz über die steile W-Wand (BH) zum Gipfel. 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auf W-Gipfel (1 BH)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nach Norden</text:p>
      <text:p text:style-name="Text_20_body"><text:span text:style-name="Strong_20_Emphasis"><text:a xlink:type="simple" xlink:href="https://battert.info/akn/felsen/disgrazia/schummel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19</meta:creation-date>
    <dc:creator>Generated</dc:creator>
    <dc:date>2026-08-12T13::04:19</dc:date>
    <dc:language>en-US</dc:language>
    <meta:editing-cycles>1</meta:editing-cycles>
    <meta:editing-duration>PT0S</meta:editing-duration>
    <dc:title>felsen:disgrazia:schummelkante</dc:title>
  </office:meta>
</office:document-meta>
</file>