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isgrazia:spiralriss"/><text:bookmark-start text:name="__RefHeading___spiralriss_1"/><text:bookmark-start text:name="spiralriss"/>Spiralriss<text:bookmark-end text:name="__RefHeading___spiralriss_1"/><text:bookmark-end text:name="spiral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Walter Stößer (zwischen 1926 und 1935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an der schmalen W-Seite des W-Turms. Durch überhängenden Riss zu Absatz. Querung nach rechts um die SW-Kante, zuletzt ansteigend bis in die Mitte der SW-Wand (BH) und gerade über die Wand zum W-Gipfel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auf W-Gipfel (1 BH)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 nach Norden</text:p>
      <text:p text:style-name="Text_20_body"><text:span text:style-name="Strong_20_Emphasis"><text:a xlink:type="simple" xlink:href="https://battert.info/akn/felsen/disgrazia/spiralriss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50:34</meta:creation-date>
    <dc:creator>Generated</dc:creator>
    <dc:date>2026-08-12T13::50:34</dc:date>
    <dc:language>en-US</dc:language>
    <meta:editing-cycles>1</meta:editing-cycles>
    <meta:editing-duration>PT0S</meta:editing-duration>
    <dc:title>felsen:disgrazia:spiralriss</dc:title>
  </office:meta>
</office:document-meta>
</file>