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suedostkante"/><text:bookmark-start text:name="__RefHeading___suedostkante_1"/><text:bookmark-start text:name="suedostkante"/>Südostkante<text:bookmark-end text:name="__RefHeading___suedostkante_1"/><text:bookmark-end text:name="suedost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1 BH von <text:a xlink:type="simple" xlink:href="https://www.battert.info/felsen/disgrazia/ostwand" text:style-name="Internet_20_link" text:visited-style-name="Visited_20_Internet_20_Link">Ostwand</text:a>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rtmann (1920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in Falllinie der SO-Kante. Durch einen Kamin (3+) zu Plateau (BH, Einstieg <text:a xlink:type="simple" xlink:href="https://www.battert.info/felsen/disgrazia/ostwand" text:style-name="Internet_20_link" text:visited-style-name="Visited_20_Internet_20_Link">Ostwand</text:a>). Der Kante folgen: zunächst rechts, dann links der Kante.<text:line-break/>
Einstiegsvariation über <text:a xlink:type="simple" xlink:href="https://www.battert.info/felsen/disgrazia/suedwestverschneidung" text:style-name="Internet_20_link" text:visited-style-name="Visited_20_Internet_20_Link">Südwestverschneidung</text:a>: Kurz unter dem Beginn der Verschneidung Quergang bis zur Kante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uf O-Gipfel (1 BH)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Abseilen an Stand von Gipfel nach W</text:p>
        </text:list-item>
        <text:list-item>
          <text:p text:style-name="List_20_1_Content"> Abseilen an Stand von Gipfel nach O, dann zu Fuß über Vorbau auf der Nord-Seite </text:p>
        </text:list-item>
        <text:list-item>
          <text:p text:style-name="List_20_1_Content_Last"> Abseilen an Einstieg von <text:a xlink:type="simple" xlink:href="https://www.battert.info/felsen/disgrazia/ostwand" text:style-name="Internet_20_link" text:visited-style-name="Visited_20_Internet_20_Link">Ostwand</text:a> nach W</text:p>
        </text:list-item>
      </text:list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s://www.battert.info/akn/felsen/disgrazia/suedostk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0:20</meta:creation-date>
    <dc:creator>Generated</dc:creator>
    <dc:date>2026-08-11T19::30:20</dc:date>
    <dc:language>en-US</dc:language>
    <meta:editing-cycles>1</meta:editing-cycles>
    <meta:editing-duration>PT0S</meta:editing-duration>
    <dc:title>felsen:disgrazia:suedostkante</dc:title>
  </office:meta>
</office:document-meta>
</file>