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isgrazia:suedwestverschneidung"/><text:bookmark-start text:name="__RefHeading___suedwestverschneidung_1"/><text:bookmark-start text:name="suedwestverschneidung"/>Südwestverschneidung<text:bookmark-end text:name="__RefHeading___suedwestverschneidung_1"/><text:bookmark-end text:name="suedwestverschneid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2 BH (1 nBH von <text:a xlink:type="simple" xlink:href="https://battert.info/felsen/disgrazia/nordwand" text:style-name="Internet_20_link" text:visited-style-name="Visited_20_Internet_20_Link">Nordwand</text:a>)</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ilhelm Paulcke	(um 1890)</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3</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unter der auffallenden Verschneidung zwischen den zwei Türmen an einer Schuppe. An der Schuppenkante empor und über gestuftes Gelände in den Grund der Verschneidung. An einem Riss links der Verschneidung hoch zu BH. Dann leicht rechtshaltend zur Scharte (BH). Hierher auch direkt durch die glatte Verschneidung (schwerer). Unter den großen Überhang nach rechts auf ein Band. Von dort in die Scharte. Von der Scharte weiter zum W-Gipfel mit Stand. Alternativ kann auch zum O-Gipfel ausgestiegen werden.  </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2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Norden</text:p>
      <text:p text:style-name="Text_20_body"><text:span text:style-name="Strong_20_Emphasis"><text:a xlink:type="simple" xlink:href="https://battert.info/akn/felsen/disgrazia/suedwestverschneid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36</meta:creation-date>
    <dc:creator>Generated</dc:creator>
    <dc:date>2026-08-12T13::08:36</dc:date>
    <dc:language>en-US</dc:language>
    <meta:editing-cycles>1</meta:editing-cycles>
    <meta:editing-duration>PT0S</meta:editing-duration>
    <dc:title>felsen:disgrazia:suedwestverschneidung</dc:title>
  </office:meta>
</office:document-meta>
</file>