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drei_halten:broeselmeier"/><text:bookmark-start text:name="__RefHeading___broeselmeier_1"/><text:bookmark-start text:name="broeselmeier"/>Bröselmeier<text:bookmark-end text:name="__RefHeading___broeselmeier_1"/><text:bookmark-end text:name="broeselmeier"/></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p text:style-name="Text_20_body"> (brüchig)</text:p>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2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Gerd Popp (vor 1985)</text:p>
      <text:h text:style-name="Heading_20_3" text:outline-level="3"><text:bookmark-start text:name="__RefHeading___historie_6"/><text:bookmark-start text:name="historie"/>Historie<text:bookmark-end text:name="__RefHeading___historie_6"/><text:bookmark-end text:name="historie"/></text:h>
      <text:p text:style-name="Text_20_body">früher Disgrazia zugeordnet<text:line-break/>
Evtl. ist dies der 1975 erwähnte Poppweg 4<text:line-break/>
Ursprünglich 2 NH</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am linken Eck (westlich) auf der Felsstufe oben zwischen Disgrazia und Massiv. Zunächst dem Riss zu BH folgen, weiter zu 2. BH und über die abschließende Wand (brüchig) zum Stand.</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1 BH</text:p>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Abseilen an Stand</text:p>
      <text:p text:style-name="Text_20_body"><text:span text:style-name="Strong_20_Emphasis"><text:a xlink:type="simple" xlink:href="https://battert.info/akn/felsen/drei_halten/broeselmeier"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2::56:08</meta:creation-date>
    <dc:creator>Generated</dc:creator>
    <dc:date>2026-08-12T12::56:08</dc:date>
    <dc:language>en-US</dc:language>
    <meta:editing-cycles>1</meta:editing-cycles>
    <meta:editing-duration>PT0S</meta:editing-duration>
    <dc:title>felsen:drei_halten:broeselmeier</dc:title>
  </office:meta>
</office:document-meta>
</file>