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er_rote_hugo"/><text:bookmark-start text:name="__RefHeading___der_rote_hugo_haengt_tot_am_seil_1"/><text:bookmark-start text:name="der_rote_hugo_haengt_tot_am_seil"/>Der Rote Hugo (hängt tot am Seil)<text:bookmark-end text:name="__RefHeading___der_rote_hugo_haengt_tot_am_seil_1"/><text:bookmark-end text:name="der_rote_hugo_haengt_tot_am_sei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Horn mit Jörg Repp (198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<text:line-break/>
Ursprünglich nur der erste BH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An dem kompakten Wändchen rechts vom <text:a xlink:type="simple" xlink:href="https://battert.info/felsen/drei_halten/jacobikamin" text:style-name="Internet_20_link" text:visited-style-name="Visited_20_Internet_20_Link">Jacobikamin</text:a> zu Absatz empor. An abdrängendem Riss zu weiterem Absatz. Nun eine Verschneidung (Baum) hinauf, um später rechtshaltend (dort etwas brüchig) auf den Jacobiturm zu gelang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. Stand von <text:a xlink:type="simple" xlink:href="https://battert.info/felsen/drei_halten/drei_halten_ueberschreitung" text:style-name="Internet_20_link" text:visited-style-name="Visited_20_Internet_20_Link">Drei Halten Überschreitun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m Jacobiturm</text:p>
      <text:p text:style-name="Text_20_body"><text:span text:style-name="Strong_20_Emphasis"><text:a xlink:type="simple" xlink:href="https://battert.info/akn/felsen/drei_halten/der_rote_hugo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8</meta:creation-date>
    <dc:creator>Generated</dc:creator>
    <dc:date>2026-08-12T13::01:18</dc:date>
    <dc:language>en-US</dc:language>
    <meta:editing-cycles>1</meta:editing-cycles>
    <meta:editing-duration>PT0S</meta:editing-duration>
    <dc:title>felsen:drei_halten:der_rote_hugo</dc:title>
  </office:meta>
</office:document-meta>
</file>