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direkte_mittlere_halt"/><text:bookmark-start text:name="__RefHeading___direkte_mittlere_halt_1"/><text:bookmark-start text:name="direkte_mittlere_halt"/>Direkte Mittlere Halt<text:bookmark-end text:name="__RefHeading___direkte_mittlere_halt_1"/><text:bookmark-end text:name="direkte_mittlere_halt"/></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unterer Teil bis zum BH  (brüchig)<text:line-break/>
oberer Teil  (brüchig)</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 bek. (zw. 1975  und 1985)</text:p>
      <text:h text:style-name="Heading_20_3" text:outline-level="3"><text:bookmark-start text:name="__RefHeading___historie_6"/><text:bookmark-start text:name="historie"/>Historie<text:bookmark-end text:name="__RefHeading___historie_6"/><text:bookmark-end text:name="historie"/></text:h>
      <text:p text:style-name="Text_20_body">Erste Erwähnung des oberen Teils 1975 als Variation der Gratüberschreitung.
Div. Historische Variationen im unteren Teil.
Ursprünglicher Schwierigkeitsgrad 4, dann 5 (5+ im Panico-Führer), 2023 wieder auf 5 festgeleg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In Fallinie der linken Kante der Mittleren Halt befindet sich am Einstieg eine schmale, moosige Verschneidung. Links davon beginnen, um dann rechts davon über gestuftes Gelände zur rechten Kante der Mittleren Halt zu gelangen (BH). Beim BH auf einem Band nach links zu einem breiten Riss queren, an diesem dann zum Gipfel.</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Block auf Gipfel Mittlere Halt</text:p>
        </text:list-item>
        <text:list-item>
          <text:p text:style-name="List_20_1_Content_Last"> Ringhaken an der hinteren Halt verlängern</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m Ringhaken an der hinteren Halt (ZH 3.SL <text:a xlink:type="simple" xlink:href="https://battert.info/felsen/drei_halten/drei_halten_ueberschreitung" text:style-name="Internet_20_link" text:visited-style-name="Visited_20_Internet_20_Link">Drei Halten Überschreitung</text:a>)</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Wenn man im unteren Teil (vor dem BH) schon einige Friends gelegt hat, kann es sinnvoll sein, am BH Zwischenstand zu machen, damit man den oberen Teil wieder mit ausreichend Friends klettern kann.
Der untere Teil ist sehr moosig, aber trotz Moos (wenn trocken) und Brüchigkeit ist es eine lohnende Kletterei.</text:p>
      <text:p text:style-name="Text_20_body">Routeninfos unvollständig, fehlende Daten werden nachgetragen</text:p>
      <text:p text:style-name="Text_20_body"><text:span text:style-name="Strong_20_Emphasis"><text:a xlink:type="simple" xlink:href="https://battert.info/akn/felsen/drei_halten/direkte_mittlere_halt"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22</meta:creation-date>
    <dc:creator>Generated</dc:creator>
    <dc:date>2026-08-12T13::02:22</dc:date>
    <dc:language>en-US</dc:language>
    <meta:editing-cycles>1</meta:editing-cycles>
    <meta:editing-duration>PT0S</meta:editing-duration>
    <dc:title>felsen:drei_halten:direkte_mittlere_halt</dc:title>
  </office:meta>
</office:document-meta>
</file>