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drei_halten:drei_halten_ueberschreitung"/><text:bookmark-start text:name="__RefHeading___drei_halten_ueberschreitung_1"/><text:bookmark-start text:name="drei_halten_ueberschreitung"/>Drei Halten Überschreitung<text:bookmark-end text:name="__RefHeading___drei_halten_ueberschreitung_1"/><text:bookmark-end text:name="drei_halten_ueberschreitun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p text:style-name="Text_20_body">1. SL <text:line-break/>
2. SL  Gehgelände (Abklettern)<text:line-break/>
3. SL <text:line-break/>
4. SL </text:p>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SL: 4 BH<text:line-break/>
2. SL: 1 BH (Standhaken von <text:a xlink:type="simple" xlink:href="https://battert.info/felsen/drei_halten/bausparer" text:style-name="Internet_20_link" text:visited-style-name="Visited_20_Internet_20_Link">Bausparer</text:a>)<text:line-break/>
3. SL: 1 BH<text:line-break/>
4. SL: keine</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text:line-break/>
(1. SL zw. 1926 und 1975<text:line-break/>
2. und 3. SL vor 1926<text:line-break/>
4. SL zw. 1975 und 1985)</text:p>
      <text:h text:style-name="Heading_20_3" text:outline-level="3"><text:bookmark-start text:name="__RefHeading___historie_6"/><text:bookmark-start text:name="historie"/>Historie<text:bookmark-end text:name="__RefHeading___historie_6"/><text:bookmark-end text:name="historie"/></text:h>
      <text:p text:style-name="Text_20_body">1. Stand ursprünglich an 2. BH. Von dort weiter über die Verschneidung. 2. Stand in der Kanzel.
In der 4. SL wurde ursprünglich der Riss und nicht das Wändchen gegenüber des Haltentürmchens geklettert.</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text:span text:style-name="Strong_20_Emphasis">1. SL:</text:span> E am tiefsten Punkt unter der S-Wand des Jacobiturms. Über gestuftes Gelände linkshaltend ansteigen zur SW-Kante (BH), um diese und durch Riss senkrecht hoch bis zu kleinem Absatz an der Kante (BH, Zwischenstand möglich). Rechtshaltend über die S-Wand (BH) hoch zu größerem Absatz am Fuss einer Verschneidung (BH, Zwischenstand möglich). Hierher auch indem die Rissverschneidung weiter verfolgt wird, statt beim BH nach rechts in die Wand zu queren (schwerer). Durch die Verschneidung und zuletzt über blockiges Gelände zum Gipfel des Jacobiturms. Vom Absatz hierher auch über die Wand links der Verschneidung (brüchig).</text:p>
      <text:p text:style-name="Text_20_body"><text:span text:style-name="Strong_20_Emphasis">2. SL:</text:span> Vom Turm nordseitig kurz auf den waagrechten Grat absteigen (kann auch abgeseilt werden) und über diesen zur Mittleren Halt. An deren Fuß Stand (BH).</text:p>
      <text:p text:style-name="Text_20_body"><text:span text:style-name="Strong_20_Emphasis">3.SL:</text:span> Auf schmalem Band nach rechts die O- Wand der Mittleren Halt queren und durch eine stumpfe Verschneidung in die Scharte zwischen Mittlerer und Hinterer Halt (BH). Nach links die Hintere Halt queren und spreizend zu ebenem Platz mit Stand am Fuss des Haltentürmchens. Die Hintere Halt kann auch erstiegen werden (E0, Stand an Block mögl.). Dann auf der Rückseite abklettern oder Sprung zum ebenen Standplatz. Das Haltentürmchen kann auch überklettert werden.</text:p>
      <text:p text:style-name="Text_20_body"><text:span text:style-name="Strong_20_Emphasis">4. SL:</text:span> Über das geneigte Wändchen links von breitem Riss zu ebenem Absatz. Von dort auf das Gipfelplateau oberhalb des Disgrazia-Nordgipfels (Stand / Abseilen).</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1. Stand: 1 BH<text:line-break/>
2. Stand: 1 BH<text:line-break/>
3. Stand: 1 BH<text:line-break/>
4. Stand: 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von <text:a xlink:type="simple" xlink:href="https://battert.info/felsen/drei_halten/broeselmeier" text:style-name="Internet_20_link" text:visited-style-name="Visited_20_Internet_20_Link">Bröselmeier</text:a></text:p>
      <text:p text:style-name="Text_20_body"><text:span text:style-name="Strong_20_Emphasis"><text:a xlink:type="simple" xlink:href="https://battert.info/akn/felsen/drei_halten/drei_halten_ueberschreitun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5:43</meta:creation-date>
    <dc:creator>Generated</dc:creator>
    <dc:date>2026-08-12T13::05:43</dc:date>
    <dc:language>en-US</dc:language>
    <meta:editing-cycles>1</meta:editing-cycles>
    <meta:editing-duration>PT0S</meta:editing-duration>
    <dc:title>felsen:drei_halten:drei_halten_ueberschreitung</dc:title>
  </office:meta>
</office:document-meta>
</file>