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gratfensterweg"/><text:bookmark-start text:name="__RefHeading___gratfensterweg_1"/><text:bookmark-start text:name="gratfensterweg"/>Gratfensterweg<text:bookmark-end text:name="__RefHeading___gratfensterweg_1"/><text:bookmark-end text:name="gratfenster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6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3<text:line-break/>
Ursprünglich Variante zu „Westwandschlucht“ (ohne eigenen Namen). Zwischenzeitlich wurde der Anstieg beschrieben durch das Fenster auf der anderen Seite hinunter, dann 2 (und über den Nordeinstieg auf den Grat, dann 3).<text:line-break/>
Ursprünglich ohne Hak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Auf der Süd-West-Seite ist dem Jacobiturm ein etwa 12 m hoher Turm vorgelagert. Links von diesem eine Rinne hinauf bis zu einem Felsenfenster. Über das Fenster gerade hinauf zum Grat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. Standhaken der <text:a xlink:type="simple" xlink:href="https://battert.info/felsen/drei_halten/drei_halten_ueberschreitung" text:style-name="Internet_20_link" text:visited-style-name="Visited_20_Internet_20_Link">Drei Halten Überschreitung</text:a> verlängern, an Block umlenken.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m 2. Stand von <text:a xlink:type="simple" xlink:href="https://battert.info/felsen/drei_halten/drei_halten_ueberschreitung" text:style-name="Internet_20_link" text:visited-style-name="Visited_20_Internet_20_Link">Drei Halten Überschreitung</text:a>.</text:p>
      <text:p text:style-name="Text_20_body"><text:span text:style-name="Strong_20_Emphasis"><text:a xlink:type="simple" xlink:href="https://battert.info/akn/felsen/drei_halten/gratfenster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52</meta:creation-date>
    <dc:creator>Generated</dc:creator>
    <dc:date>2026-08-12T12::56:52</dc:date>
    <dc:language>en-US</dc:language>
    <meta:editing-cycles>1</meta:editing-cycles>
    <meta:editing-duration>PT0S</meta:editing-duration>
    <dc:title>felsen:drei_halten:gratfensterweg</dc:title>
  </office:meta>
</office:document-meta>
</file>