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rei_halten:il_sogno_della_nonna"/><text:bookmark-start text:name="__RefHeading___il_sogno_della_nonna_1"/><text:bookmark-start text:name="il_sogno_della_nonna"/>Il Sogno Della Nonna<text:bookmark-end text:name="__RefHeading___il_sogno_della_nonna_1"/><text:bookmark-end text:name="il_sogno_della_nonna"/></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 1 N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Einstieg zwischen Disgrazia Ost Plateau und Massivwand. Eine brüchige Verschneidung hoch, um links zum ersten BH zu gelangen. Den BH folgen, oben nach rechts traversieren, um auf dem Pfeiler (NH) auszusteigen.</text:p>
      <text:h text:style-name="Heading_20_3" text:outline-level="3"><text:bookmark-start text:name="__RefHeading___zustieg_6"/><text:bookmark-start text:name="zustieg"/>Zustieg<text:bookmark-end text:name="__RefHeading___zustieg_6"/><text:bookmark-end text:name="zustieg"/></text:h>
      <text:list text:style-name="List_20_1" text:continue-numbering="false">
        <text:list-item>
          <text:p text:style-name="List_20_1_Content_First"> zu Fuß über Zustiegspfad</text:p>
        </text:list-item>
        <text:list-item>
          <text:p text:style-name="List_20_1_Content_Last"> über Disgrazia Ost Plateau</text:p>
        </text:list-item>
      </text:list>
      <text:h text:style-name="Heading_20_3" text:outline-level="3"><text:bookmark-start text:name="__RefHeading___stand_7"/><text:bookmark-start text:name="stand"/>Stand<text:bookmark-end text:name="__RefHeading___stand_7"/><text:bookmark-end text:name="stand"/></text:h>
      <text:p text:style-name="Text_20_body">Stand an Blockock</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 an Stand von <text:a xlink:type="simple" xlink:href="https://battert.info/felsen/drei_halten/broeselmeier" text:style-name="Internet_20_link" text:visited-style-name="Visited_20_Internet_20_Link">Bröselmeier</text:a></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Routeninfos unvollständig, fehlende Daten werden nachgetragen</text:p>
      <text:p text:style-name="Text_20_body"><text:span text:style-name="Strong_20_Emphasis"><text:a xlink:type="simple" xlink:href="https://battert.info/akn/felsen/drei_halten/il_sogno_della_nonna"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8:30</meta:creation-date>
    <dc:creator>Generated</dc:creator>
    <dc:date>2026-08-12T13::08:30</dc:date>
    <dc:language>en-US</dc:language>
    <meta:editing-cycles>1</meta:editing-cycles>
    <meta:editing-duration>PT0S</meta:editing-duration>
    <dc:title>felsen:drei_halten:il_sogno_della_nonna</dc:title>
  </office:meta>
</office:document-meta>
</file>