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legendenweg"/><text:bookmark-start text:name="__RefHeading___legendenweg_1"/><text:bookmark-start text:name="legendenweg"/>Legendenweg<text:bookmark-end text:name="__RefHeading___legendenweg_1"/><text:bookmark-end text:name="legendenweg"/></text:h>
      <text:p text:style-name="Text_20_body">
 (botanisch / brüchig!)</text:p>
      <text:h text:style-name="Heading_20_3" text:outline-level="3"><text:bookmark-start text:name="__RefHeading___zwischenhaken_2"/><text:bookmark-start text:name="zwischenhaken"/>Zwischenhaken<text:bookmark-end text:name="__RefHeading___zwischenhaken_2"/><text:bookmark-end text:name="zwischenhaken"/></text:h>
      <text:p text:style-name="Text_20_body">1 NH</text:p>
      <text:h text:style-name="Heading_20_3" text:outline-level="3"><text:bookmark-start text:name="__RefHeading___erstbegeher_3"/><text:bookmark-start text:name="erstbegeher"/>Erstbegeher<text:bookmark-end text:name="__RefHeading___erstbegeher_3"/><text:bookmark-end text:name="erstbegeher"/></text:h>
      <text:p text:style-name="Text_20_body">Hans Laub mit Albert Friedrich (1962)</text:p>
      <text:h text:style-name="Heading_20_3" text:outline-level="3"><text:bookmark-start text:name="__RefHeading___historie_4"/><text:bookmark-start text:name="historie"/>Historie<text:bookmark-end text:name="__RefHeading___historie_4"/><text:bookmark-end text:name="historie"/></text:h>
      <text:p text:style-name="Text_20_body">früher Disgrazia zugeordnet<text:line-break/>
Schwierigkeitsgrad abgewertet von 5+ auf 5 am 6.7.2022, ursprüglich war es schon 5</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Links unterhalb der Felsstufe zwischen Disgrazia und dem Massiv nördlich davon die linke Rissverschneidung. Über das moosige Einstiegswändchen (nicht absicherbar) zum Beginn der Rissverschneidung (diese gut abzusichern). Danach eine Felskanzel (Vorsicht loses Gestein!). Auf folgendem Band rechts die Erikasträucher schonend links umgehen. Weiter an Riss rechts, der zum Gipfelplateau leitet.
Abgesehen von der Botanik und der Brüchigkeit klettertechnisch gute Route.</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text:a xlink:type="simple" xlink:href="https://battert.info/felsen/drei_halten/broeselmeier" text:style-name="Internet_20_link" text:visited-style-name="Visited_20_Internet_20_Link">Bröselmeier</text:a></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von <text:a xlink:type="simple" xlink:href="https://battert.info/felsen/drei_halten/broeselmeier" text:style-name="Internet_20_link" text:visited-style-name="Visited_20_Internet_20_Link">Bröselmeier</text:a></text:p>
      <text:p text:style-name="Text_20_body"><text:span text:style-name="Strong_20_Emphasis"><text:a xlink:type="simple" xlink:href="https://battert.info/akn/felsen/drei_halten/legenden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47:56</meta:creation-date>
    <dc:creator>Generated</dc:creator>
    <dc:date>2026-08-12T13::47:56</dc:date>
    <dc:language>en-US</dc:language>
    <meta:editing-cycles>1</meta:editing-cycles>
    <meta:editing-duration>PT0S</meta:editing-duration>
    <dc:title>felsen:drei_halten:legendenweg</dc:title>
  </office:meta>
</office:document-meta>
</file>