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oben_ohne"/><text:bookmark-start text:name="__RefHeading___oben_ohne_1"/><text:bookmark-start text:name="oben_ohne"/>Oben Ohne<text:bookmark-end text:name="__RefHeading___oben_ohne_1"/><text:bookmark-end text:name="oben_ohn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Andreas Dick mit Ralf Dujmovits (1983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Erst 5 dann 5-.
Ursprünglich 2 NH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über den <text:a xlink:type="simple" xlink:href="https://battert.info/felsen/drei_halten/gratfensterweg" text:style-name="Internet_20_link" text:visited-style-name="Visited_20_Internet_20_Link">Gratfensterweg</text:a> bis zum ersten Haken. Dort links in die Wand einsteigen und den Haken folgend zum Gipfel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2. Standhaken der <text:a xlink:type="simple" xlink:href="https://battert.info/felsen/drei_halten/drei_halten_ueberschreitung" text:style-name="Internet_20_link" text:visited-style-name="Visited_20_Internet_20_Link">Drei Halten Überschreitung</text:a> verlängern, an Block umlenken.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m 2. Stand von <text:a xlink:type="simple" xlink:href="https://battert.info/felsen/drei_halten/drei_halten_ueberschreitung" text:style-name="Internet_20_link" text:visited-style-name="Visited_20_Internet_20_Link">Drei Halten Überschreitung</text:a>.</text:p>
      <text:p text:style-name="Text_20_body"><text:span text:style-name="Strong_20_Emphasis"><text:a xlink:type="simple" xlink:href="https://battert.info/akn/felsen/drei_halten/oben_ohn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3</meta:creation-date>
    <dc:creator>Generated</dc:creator>
    <dc:date>2026-08-12T13::01:33</dc:date>
    <dc:language>en-US</dc:language>
    <meta:editing-cycles>1</meta:editing-cycles>
    <meta:editing-duration>PT0S</meta:editing-duration>
    <dc:title>felsen:drei_halten:oben_ohne</dc:title>
  </office:meta>
</office:document-meta>
</file>