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schoene_neue_welt"/><text:bookmark-start text:name="__RefHeading___schoene_neue_welt_1"/><text:bookmark-start text:name="schoene_neue_welt"/>Schoene Neue Welt<text:bookmark-end text:name="__RefHeading___schoene_neue_welt_1"/><text:bookmark-end text:name="schoene_neue_wel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(mit Cam 5 im Dach E0)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Stemmend oder spreizend in der Verschneidung unter das Dach. Das Dach (links) überwinden. Nach dem Absatz rechts der Kante an gutgriffigem Wändchen (Cam 0.3 – 0.5) bis auf den Pfeiler (auspreizen unnötig). Von dort auf den Jacobiturm zum Stand queren (auf den Seilverlauf für den Nachsteiger achten)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. Stand von <text:a xlink:type="simple" xlink:href="https://battert.info/felsen/drei_halten/drei_halten_ueberschreitung" text:style-name="Internet_20_link" text:visited-style-name="Visited_20_Internet_20_Link">Drei Halten Überschreitun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m Jacobiturm</text:p>
      <text:p text:style-name="Text_20_body"><text:span text:style-name="Strong_20_Emphasis"><text:a xlink:type="simple" xlink:href="https://battert.info/akn/felsen/drei_halten/schoene_neue_welt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53</meta:creation-date>
    <dc:creator>Generated</dc:creator>
    <dc:date>2026-08-12T13::01:53</dc:date>
    <dc:language>en-US</dc:language>
    <meta:editing-cycles>1</meta:editing-cycles>
    <meta:editing-duration>PT0S</meta:editing-duration>
    <dc:title>felsen:drei_halten:schoene_neue_welt</dc:title>
  </office:meta>
</office:document-meta>
</file>