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waldschrat"/><text:bookmark-start text:name="__RefHeading___waldschrat_1"/><text:bookmark-start text:name="waldschrat"/>Waldschrat<text:bookmark-end text:name="__RefHeading___waldschrat_1"/><text:bookmark-end text:name="waldsch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 am Doppelriss an Handklemmern und kleinen Tritten (schwerste Stelle, gute Cam-Placements). Danach der Rinne folgen bis zur Ausstiegsverschneidung mit guter Schuppe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. Stand von <text:a xlink:type="simple" xlink:href="https://battert.info/felsen/drei_halten/drei_halten_ueberschreitung" text:style-name="Internet_20_link" text:visited-style-name="Visited_20_Internet_20_Link">Drei Halten Überschreitun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Jacobiturm</text:p>
      <text:p text:style-name="Text_20_body"><text:span text:style-name="Strong_20_Emphasis"><text:a xlink:type="simple" xlink:href="https://battert.info/akn/felsen/drei_halten/waldschra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27</meta:creation-date>
    <dc:creator>Generated</dc:creator>
    <dc:date>2026-08-12T12::55:27</dc:date>
    <dc:language>en-US</dc:language>
    <meta:editing-cycles>1</meta:editing-cycles>
    <meta:editing-duration>PT0S</meta:editing-duration>
    <dc:title>felsen:drei_halten:waldschrat</dc:title>
  </office:meta>
</office:document-meta>
</file>