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ockgrat_eckverschneidung"/><text:bookmark-start text:name="__RefHeading___bockgrat_eckverschneidung_1"/><text:bookmark-start text:name="bockgrat_eckverschneidung"/>Bockgrat (Eckverschneidung)<text:bookmark-end text:name="__RefHeading___bockgrat_eckverschneidung_1"/><text:bookmark-end text:name="bockgrat_eck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wie <text:a xlink:type="simple" xlink:href="https://battert.info/felsen/falkenwand/hallweg" text:style-name="Internet_20_link" text:visited-style-name="Visited_20_Internet_20_Link">Hallweg</text:a>. Durch die große, nach rechts oben ziehende Verschneidung zum 1. Stand von <text:a xlink:type="simple" xlink:href="https://battert.info/felsen/falkenwand/bockgrat" text:style-name="Internet_20_link" text:visited-style-name="Visited_20_Internet_20_Link">Bockgrat</text:a>. Dreckig, wenig began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52</meta:creation-date>
    <dc:creator>Generated</dc:creator>
    <dc:date>2026-08-12T13::11:52</dc:date>
    <dc:language>en-US</dc:language>
    <meta:editing-cycles>1</meta:editing-cycles>
    <meta:editing-duration>PT0S</meta:editing-duration>
    <dc:title>felsen:falkenwand:bockgrat_eckverschneidung</dc:title>
  </office:meta>
</office:document-meta>
</file>