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falkenwand:falkenwandquergang"/><text:bookmark-start text:name="__RefHeading___falkenwandquergang_1"/><text:bookmark-start text:name="falkenwandquergang"/>Falkenwandquergang<text:bookmark-end text:name="__RefHeading___falkenwandquergang_1"/><text:bookmark-end text:name="falkenwandquergan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1. SL: Über Raucherwandl hoch bis zum zweiten BH. Dann auf gleicher Höhe nach rechts bis in die Schlucht (6+) zwischen Falken- und Raucherwand queren. Leicht um die Kante knapp unterhalb des Daches (BH). Weiter immer knapp unterhalb des Daches nach rechts, die Routen Toka Ihdo (BH), Neue Falkenwand (BH) und Rechter Ausstieg Neue Falkenwand (BH und NH) queren. Zuletzt schwer, leicht fallend in die Alte Falkenwand queren (Schlüsselstelle). Stand an NH und KK in der Verschneidung.</text:p>
      <text:p text:style-name="Text_20_body">2. SL: Auf gleicher Höhe in die Alte Falkenwand queren (brüchig). Auf das Band der Neuen Falkenwand absteigen. Nach links über den Quergang der Falkenkante (7-) zur Kante queren. Über diese zum Ausstieg oder weiter auf gleicher Höhe von der Kante durch den Kamin zwischen Falken- und Raucherwand an das Raucherwandl. Über die ersten BH der Raucherwandl-Routen bis zum Raucherwandl und hoch auf das Band zu 1. Stand von Raucherwandl.</text:p>
      <text:h text:style-name="Heading_20_3" text:outline-level="3"><text:bookmark-start text:name="__RefHeading___zustieg_6"/><text:bookmark-start text:name="zustieg"/>Zustieg<text:bookmark-end text:name="__RefHeading___zustieg_6"/><text:bookmark-end text:name="zustieg"/></text:h>
      <text:p text:style-name="Text_20_body">zu Fuß über Zustiegspfad zum Raucherwandl</text:p>
      <text:h text:style-name="Heading_20_3" text:outline-level="3"><text:bookmark-start text:name="__RefHeading___stand_7"/><text:bookmark-start text:name="stand"/>Stand<text:bookmark-end text:name="__RefHeading___stand_7"/><text:bookmark-end text:name="stand"/></text:h>
      <text:p text:style-name="Text_20_body">2. Stand: 3. Stand von Bockgrat</text:p>
      <text:h text:style-name="Heading_20_3" text:outline-level="3"><text:bookmark-start text:name="__RefHeading___abstiegabseilen_8"/><text:bookmark-start text:name="abstiegabseilen"/>Abstieg / Abseilen<text:bookmark-end text:name="__RefHeading___abstiegabseilen_8"/><text:bookmark-end text:name="abstiegabseilen"/></text:h>
      <text:h text:style-name="Heading_20_3" text:outline-level="3"><text:bookmark-start text:name="__RefHeading___weitere_informationen_9"/><text:bookmark-start text:name="weitere_informationen"/>Weitere Informationen<text:bookmark-end text:name="__RefHeading___weitere_informationen_9"/><text:bookmark-end text:name="weitere_informationen"/></text:h>
      <text:p text:style-name="Text_20_body">Routeninfos unvollständig, fehlende Daten werden nachgetra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14:12</meta:creation-date>
    <dc:creator>Generated</dc:creator>
    <dc:date>2026-08-12T13::14:12</dc:date>
    <dc:language>en-US</dc:language>
    <meta:editing-cycles>1</meta:editing-cycles>
    <meta:editing-duration>PT0S</meta:editing-duration>
    <dc:title>felsen:falkenwand:falkenwandquergang</dc:title>
  </office:meta>
</office:document-meta>
</file>