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leichter_riss_rechter_ausstieg"/><text:bookmark-start text:name="__RefHeading___leichter_riss_rechter_ausstieg_1"/><text:bookmark-start text:name="leichter_riss_rechter_ausstieg"/>Leichter Riss (Rechter Ausstieg)<text:bookmark-end text:name="__RefHeading___leichter_riss_rechter_ausstieg_1"/><text:bookmark-end text:name="leichter_riss_rechter_aus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0:18</meta:creation-date>
    <dc:creator>Generated</dc:creator>
    <dc:date>2026-08-12T13::10:18</dc:date>
    <dc:language>en-US</dc:language>
    <meta:editing-cycles>1</meta:editing-cycles>
    <meta:editing-duration>PT0S</meta:editing-duration>
    <dc:title>felsen:falkenwand:leichter_riss_rechter_ausstieg</dc:title>
  </office:meta>
</office:document-meta>
</file>