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tarzans_tip"/><text:bookmark-start text:name="__RefHeading___tarzans_tip_1"/><text:bookmark-start text:name="tarzans_tip"/>Tarzans Tip<text:bookmark-end text:name="__RefHeading___tarzans_tip_1"/><text:bookmark-end text:name="tarzans_tip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Lothar Hofmann mit Christian Horn
Erstbegehung: 1980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9:50</meta:creation-date>
    <dc:creator>Generated</dc:creator>
    <dc:date>2026-08-12T13::49:50</dc:date>
    <dc:language>en-US</dc:language>
    <meta:editing-cycles>1</meta:editing-cycles>
    <meta:editing-duration>PT0S</meta:editing-duration>
    <dc:title>felsen:falkenwand:tarzans_tip</dc:title>
  </office:meta>
</office:document-meta>
</file>