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d3809d95a4420bc2dcc332c1821e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"/><text:bookmark-start text:name="__RefHeading___falkenwand_1"/><text:bookmark-start text:name="falkenwand"/>Falkenwand<text:bookmark-end text:name="__RefHeading___falkenwand_1"/><text:bookmark-end text:name="falk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p text:style-name="Text_20_body"><text:a xlink:type="simple" xlink:href="http://maps.google.com/maps?q=48.77687, 8.25439" text:style-name="Internet_20_link" text:visited-style-name="Visited_20_Internet_20_Link">Navigation öffnen</text:a></text:p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0dd3809d95a4420bc2dcc332c1821e5c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60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76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2" text:outline-level="2"><text:bookmark-start text:name="__RefHeading___linker_bereich_7"/><text:bookmark-start text:name="linker_bereich"/>Linker Bereich<text:bookmark-end text:name="__RefHeading___linker_bereich_7"/><text:bookmark-end text:name="linker_bereich"/></text:h>
      <text:p text:style-name="Text_20_body"><text:a xlink:type="simple" xlink:href="http://maps.google.com/maps?q=48.77687, 8.25439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zufallsbegehung" text:style-name="Internet_20_link" text:visited-style-name="Visited_20_Internet_20_Link">Zufallsbegeh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second_hand" text:style-name="Internet_20_link" text:visited-style-name="Visited_20_Internet_20_Link">Second H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proloriss" text:style-name="Internet_20_link" text:visited-style-name="Visited_20_Internet_20_Link">Prolo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proloriss_rechter_ausstieg" text:style-name="Internet_20_link" text:visited-style-name="Visited_20_Internet_20_Link">Proloriss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tannenweg" text:style-name="Internet_20_link" text:visited-style-name="Visited_20_Internet_20_Link">Tann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rennerkante" text:style-name="Internet_20_link" text:visited-style-name="Visited_20_Internet_20_Link">Brenn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speckeierdach" text:style-name="Internet_20_link" text:visited-style-name="Visited_20_Internet_20_Link">Speckeierdach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gruene_rinne" text:style-name="Internet_20_link" text:visited-style-name="Visited_20_Internet_20_Link">Grüne Rinn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gruener_pfeiler" text:style-name="Internet_20_link" text:visited-style-name="Visited_20_Internet_20_Link">Grüner 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kleine_wand" text:style-name="Internet_20_link" text:visited-style-name="Visited_20_Internet_20_Link">Kleine 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klemmriss" text:style-name="Internet_20_link" text:visited-style-name="Visited_20_Internet_20_Link">Klemm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leichter_riss" text:style-name="Internet_20_link" text:visited-style-name="Visited_20_Internet_20_Link">Leicht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leichter_riss_rechter_ausstieg" text:style-name="Internet_20_link" text:visited-style-name="Visited_20_Internet_20_Link">Leichter Riss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kleine_kante" text:style-name="Internet_20_link" text:visited-style-name="Visited_20_Internet_20_Link">Kleine 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uebungsverschneidung" text:style-name="Internet_20_link" text:visited-style-name="Visited_20_Internet_20_Link">Übungs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popelkante" text:style-name="Internet_20_link" text:visited-style-name="Visited_20_Internet_20_Link">Popel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ergwachtriss" text:style-name="Internet_20_link" text:visited-style-name="Visited_20_Internet_20_Link">Bergwacht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ergwachtriss_bergwachtrissumgehung" text:style-name="Internet_20_link" text:visited-style-name="Visited_20_Internet_20_Link">Bergwachtriss (Bergwachtrissumgehun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raucherwandl_8"/><text:bookmark-start text:name="raucherwandl"/>Raucherwandl<text:bookmark-end text:name="__RefHeading___raucherwandl_8"/><text:bookmark-end text:name="raucherwandl"/></text:h>
      <text:p text:style-name="Text_20_body"><text:a xlink:type="simple" xlink:href="http://maps.google.com/maps?q=48.7768, 8.25472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bergwachtkamin" text:style-name="Internet_20_link" text:visited-style-name="Visited_20_Internet_20_Link">Bergwachtkami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geschweifter_riss" text:style-name="Internet_20_link" text:visited-style-name="Visited_20_Internet_20_Link">Geschweift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raucherwandl" text:style-name="Internet_20_link" text:visited-style-name="Visited_20_Internet_20_Link">Raucher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raucherwandl_linker_ausstieg" text:style-name="Internet_20_link" text:visited-style-name="Visited_20_Internet_20_Link">Raucherwandl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raucherwandl_gerader_ausstieg" text:style-name="Internet_20_link" text:visited-style-name="Visited_20_Internet_20_Link">Raucherwandl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opas_aufstand" text:style-name="Internet_20_link" text:visited-style-name="Visited_20_Internet_20_Link">Opas Aufst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rechtes_raucherwandl" text:style-name="Internet_20_link" text:visited-style-name="Visited_20_Internet_20_Link">Rechtes Raucher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martl" text:style-name="Internet_20_link" text:visited-style-name="Visited_20_Internet_20_Link">Mart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dachunterquerung" text:style-name="Internet_20_link" text:visited-style-name="Visited_20_Internet_20_Link">Dachunterquer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damoklesweg" text:style-name="Internet_20_link" text:visited-style-name="Visited_20_Internet_20_Link">Damokle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verwehte_spuren" text:style-name="Internet_20_link" text:visited-style-name="Visited_20_Internet_20_Link">Verwehte Spur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roter_milan" text:style-name="Internet_20_link" text:visited-style-name="Visited_20_Internet_20_Link">Roter Mila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alkenkante" text:style-name="Internet_20_link" text:visited-style-name="Visited_20_Internet_20_Link">Falken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sh-gedenkweg" text:style-name="Internet_20_link" text:visited-style-name="Visited_20_Internet_20_Link">SH-Gedenkweg (Direkte Falken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tokai_itho" text:style-name="Internet_20_link" text:visited-style-name="Visited_20_Internet_20_Link">Tokai Itho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neue_falkenwand" text:style-name="Internet_20_link" text:visited-style-name="Visited_20_Internet_20_Link">Neue Falken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neue_falkenwand_direktausstieg" text:style-name="Internet_20_link" text:visited-style-name="Visited_20_Internet_20_Link">Neue Falkenwand (Direktausstie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hauptwand_9"/><text:bookmark-start text:name="hauptwand"/>Hauptwand<text:bookmark-end text:name="__RefHeading___hauptwand_9"/><text:bookmark-end text:name="hauptwand"/></text:h>
      <text:p text:style-name="Text_20_body"><text:a xlink:type="simple" xlink:href="http://maps.google.com/maps?q=48.7767, 8.25498" text:style-name="Internet_20_link" text:visited-style-name="Visited_20_Internet_20_Link">Navigation öffnen</text:a></text:p>
      <text:h text:style-name="Heading_20_3" text:outline-level="3"><text:bookmark-start text:name="__RefHeading___mitte_10"/><text:bookmark-start text:name="mitte"/>Mitte<text:bookmark-end text:name="__RefHeading___mitte_10"/><text:bookmark-end text:name="mit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alte_falkenwand" text:style-name="Internet_20_link" text:visited-style-name="Visited_20_Internet_20_Link">Alte Falken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alte_falkenwand_einquervariante" text:style-name="Internet_20_link" text:visited-style-name="Visited_20_Internet_20_Link">Alte Falkenwand (Einquer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alte_falkenwand_linker_ausstieg" text:style-name="Internet_20_link" text:visited-style-name="Visited_20_Internet_20_Link">Alte Falkenwand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" text:style-name="Internet_20_link" text:visited-style-name="Visited_20_Internet_20_Link">Freundschaf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einstiegsvariante" text:style-name="Internet_20_link" text:visited-style-name="Visited_20_Internet_20_Link">Freundschaft (Ein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japperwandchen" text:style-name="Internet_20_link" text:visited-style-name="Visited_20_Internet_20_Link">Freundschaft (Japperwändche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rest_in_peace" text:style-name="Internet_20_link" text:visited-style-name="Visited_20_Internet_20_Link">Freundschaft (Rest in Peac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ueberholspur" text:style-name="Internet_20_link" text:visited-style-name="Visited_20_Internet_20_Link">Freundschaft (Überholspu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racofix" text:style-name="Internet_20_link" text:visited-style-name="Visited_20_Internet_20_Link">Freundschaft (Racofix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gottmannsausstieg" text:style-name="Internet_20_link" text:visited-style-name="Visited_20_Internet_20_Link">Freundschaft (Gottmanns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gerader_ausstieg" text:style-name="Internet_20_link" text:visited-style-name="Visited_20_Internet_20_Link">Freundschaft (Gerad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rampenplatscher" text:style-name="Internet_20_link" text:visited-style-name="Visited_20_Internet_20_Link">Freundschaft (Rampenplatsch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reundschaft_kriegertraverse" text:style-name="Internet_20_link" text:visited-style-name="Visited_20_Internet_20_Link">Freundschaft (Kriegertravers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zentralpfeiler" text:style-name="Internet_20_link" text:visited-style-name="Visited_20_Internet_20_Link">Zentralpfei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zentralpfeiler_abspritzmaessig" text:style-name="Internet_20_link" text:visited-style-name="Visited_20_Internet_20_Link">Zentralpfeiler (Abspritzmäßi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zentralpfeiler_combinazione" text:style-name="Internet_20_link" text:visited-style-name="Visited_20_Internet_20_Link">Zentralpfeiler (Combinazion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zentralpfeiler_kriegertraverse" text:style-name="Internet_20_link" text:visited-style-name="Visited_20_Internet_20_Link">Zentralpfeiler (Kriegertraverse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chts_11"/><text:bookmark-start text:name="rechts"/>Rechts<text:bookmark-end text:name="__RefHeading___rechts_11"/><text:bookmark-end text:name="rech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warmplatscher" text:style-name="Internet_20_link" text:visited-style-name="Visited_20_Internet_20_Link">Warmplatsch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" text:style-name="Internet_20_link" text:visited-style-name="Visited_20_Internet_20_Link">Hal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warmduscher" text:style-name="Internet_20_link" text:visited-style-name="Visited_20_Internet_20_Link">Hallweg (Warmdusch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tortenverschneidung" text:style-name="Internet_20_link" text:visited-style-name="Visited_20_Internet_20_Link">Hallweg (Torten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ohne_magnesia" text:style-name="Internet_20_link" text:visited-style-name="Visited_20_Internet_20_Link">Hallweg (Ohne Magnesia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rauscherriss" text:style-name="Internet_20_link" text:visited-style-name="Visited_20_Internet_20_Link">Hallweg (Rauscher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die_goetter_muessen_verrueckt_sein" text:style-name="Internet_20_link" text:visited-style-name="Visited_20_Internet_20_Link">Hallweg (Die Götter müssen verrückt sei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llweg_alter_mann_und_die_wand" text:style-name="Internet_20_link" text:visited-style-name="Visited_20_Internet_20_Link">Hallweg (Alter Mann und die 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alkenwandquergang" text:style-name="Internet_20_link" text:visited-style-name="Visited_20_Internet_20_Link">Falkenwandquerga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chiff_12"/><text:bookmark-start text:name="schiff"/>Schiff<text:bookmark-end text:name="__RefHeading___schiff_12"/><text:bookmark-end text:name="schiff"/></text:h>
      <text:p text:style-name="Text_20_body"><text:a xlink:type="simple" xlink:href="http://maps.google.com/maps?q=48.77662, 8.2551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muffensause" text:style-name="Internet_20_link" text:visited-style-name="Visited_20_Internet_20_Link">Muffensaus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muffensause_die_sause_geht_weiter" text:style-name="Internet_20_link" text:visited-style-name="Visited_20_Internet_20_Link">Muffensause (Die Sause geht weit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schiffueberhaenge_pusteblume" text:style-name="Internet_20_link" text:visited-style-name="Visited_20_Internet_20_Link">Schiffüberhänge / Pusteblum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pusteblume" text:style-name="Internet_20_link" text:visited-style-name="Visited_20_Internet_20_Link">Pusteblum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muffensause_mister_muesli_man" text:style-name="Internet_20_link" text:visited-style-name="Visited_20_Internet_20_Link">Muffensause (Mister Müsli Ma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handorgler" text:style-name="Internet_20_link" text:visited-style-name="Visited_20_Internet_20_Link">Handorgl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tarzans_tip" text:style-name="Internet_20_link" text:visited-style-name="Visited_20_Internet_20_Link">Tarzans Tip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ockgrat_13"/><text:bookmark-start text:name="bockgrat"/>Bockgrat<text:bookmark-end text:name="__RefHeading___bockgrat_13"/><text:bookmark-end text:name="bockgrat"/></text:h>
      <text:p text:style-name="Text_20_body"><text:a xlink:type="simple" xlink:href="http://maps.google.com/maps?q=48.77663, 8.25523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" text:style-name="Internet_20_link" text:visited-style-name="Visited_20_Internet_20_Link">Bo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_eckverschneidung" text:style-name="Internet_20_link" text:visited-style-name="Visited_20_Internet_20_Link">Bockgrat (Eck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_dicke_lippe" text:style-name="Internet_20_link" text:visited-style-name="Visited_20_Internet_20_Link">Bockgrat (Dicke Lipp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_klemmkeilriss" text:style-name="Internet_20_link" text:visited-style-name="Visited_20_Internet_20_Link">Bockgrat (Klemmkeil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_linker_platteneinstieg" text:style-name="Internet_20_link" text:visited-style-name="Visited_20_Internet_20_Link">Bockgrat (Linker Platten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bockgrat_bogenriss" text:style-name="Internet_20_link" text:visited-style-name="Visited_20_Internet_20_Link">Bockgrat (Bogenriss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lochwandl" text:style-name="Internet_20_link" text:visited-style-name="Visited_20_Internet_20_Link">Lochwandl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dampfnudelweg" text:style-name="Internet_20_link" text:visited-style-name="Visited_20_Internet_20_Link">Dampfnudel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angst_vorm_fliegen" text:style-name="Internet_20_link" text:visited-style-name="Visited_20_Internet_20_Link">Angst vorm Fliegen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falkenwand/firlefanz" text:style-name="Internet_20_link" text:visited-style-name="Visited_20_Internet_20_Link">Firlefanz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4:06</meta:creation-date>
    <dc:creator>Generated</dc:creator>
    <dc:date>2026-08-12T12::24:06</dc:date>
    <dc:language>en-US</dc:language>
    <meta:editing-cycles>1</meta:editing-cycles>
    <meta:editing-duration>PT0S</meta:editing-duration>
    <dc:title>felsen:falkenwand</dc:title>
  </office:meta>
</office:document-meta>
</file>