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die_letzte_oelung"/><text:bookmark-start text:name="__RefHeading___die_letzte_oelung_1"/><text:bookmark-start text:name="die_letzte_oelung"/>Die letzte Ölung<text:bookmark-end text:name="__RefHeading___die_letzte_oelung_1"/><text:bookmark-end text:name="die_letzte_oel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1960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rstbegehung als „Neues Pfundiges Wandl“, 6+, 1 H
Neu eingebohrt zwischen 1997 und 2001 von Christian Fütterer und umbenannt in „Die letzte Ölung“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TEXT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TEXT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TEXT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TEXT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TEXT
Routeninfos unvollständig, fehlende Daten werden nachgetragen</text:p>
      <text:p text:style-name="Text_20_body"><text:span text:style-name="Strong_20_Emphasis"><text:a xlink:type="simple" xlink:href="https://battert.info/akn/felsen/fermeda/die_letzte_oel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58</meta:creation-date>
    <dc:creator>Generated</dc:creator>
    <dc:date>2026-08-12T13::47:58</dc:date>
    <dc:language>en-US</dc:language>
    <meta:editing-cycles>1</meta:editing-cycles>
    <meta:editing-duration>PT0S</meta:editing-duration>
    <dc:title>felsen:fermeda:die_letzte_oelung</dc:title>
  </office:meta>
</office:document-meta>
</file>