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ermeda:graue_verschneidung"/><text:bookmark-start text:name="__RefHeading___graue_verschneidung_1"/><text:bookmark-start text:name="graue_verschneidung"/>Graue Verschneidung<text:bookmark-end text:name="__RefHeading___graue_verschneidung_1"/><text:bookmark-end text:name="graue_verschneidun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-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p text:style-name="Text_20_body">Am linken (westlichen) Ende der SW-Wand durch die Verschneidung. Dreckig. Selten begangen.</text:p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56:52</meta:creation-date>
    <dc:creator>Generated</dc:creator>
    <dc:date>2026-08-12T12::56:52</dc:date>
    <dc:language>en-US</dc:language>
    <meta:editing-cycles>1</meta:editing-cycles>
    <meta:editing-duration>PT0S</meta:editing-duration>
    <dc:title>felsen:fermeda:graue_verschneidung</dc:title>
  </office:meta>
</office:document-meta>
</file>