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:stoesser-kast-verschneidung_diagonaleinstieg"/><text:bookmark-start text:name="__RefHeading___stoesser-kast-verschneidung_diagonaleinstieg_1"/><text:bookmark-start text:name="stoesser-kast-verschneidung_diagonaleinstieg"/>Stößer-Kast-Verschneidung (Diagonaleinstieg)<text:bookmark-end text:name="__RefHeading___stoesser-kast-verschneidung_diagonaleinstieg_1"/><text:bookmark-end text:name="stoesser-kast-verschneidung_diagonalein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9:03</meta:creation-date>
    <dc:creator>Generated</dc:creator>
    <dc:date>2026-08-12T12::59:03</dc:date>
    <dc:language>en-US</dc:language>
    <meta:editing-cycles>1</meta:editing-cycles>
    <meta:editing-duration>PT0S</meta:editing-duration>
    <dc:title>felsen:fermeda:stoesser-kast-verschneidung_diagonaleinstieg</dc:title>
  </office:meta>
</office:document-meta>
</file>