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wespenkante_direkteinstieg"/><text:bookmark-start text:name="__RefHeading___wespenkante_direkteinstieg_1"/><text:bookmark-start text:name="wespenkante_direkteinstieg"/>Wespenkante (Direkteinstieg)<text:bookmark-end text:name="__RefHeading___wespenkante_direkteinstieg_1"/><text:bookmark-end text:name="wespenkante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1:13</meta:creation-date>
    <dc:creator>Generated</dc:creator>
    <dc:date>2026-08-12T13::51:13</dc:date>
    <dc:language>en-US</dc:language>
    <meta:editing-cycles>1</meta:editing-cycles>
    <meta:editing-duration>PT0S</meta:editing-duration>
    <dc:title>felsen:fermeda:wespenkante_direkteinstieg</dc:title>
  </office:meta>
</office:document-meta>
</file>