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ruehstueckswand:emma"/><text:bookmark-start text:name="__RefHeading___weg_der_blockoedelemma_1"/><text:bookmark-start text:name="weg_der_blockoedelemma"/>Weg der Blocködel / Emma<text:bookmark-end text:name="__RefHeading___weg_der_blockoedelemma_1"/><text:bookmark-end text:name="weg_der_blockoedelemma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4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Martin Schließler, Rolf Kappler (24.05.1947)
RP: Michael Hummel (1981) 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Ursprünglicher Schwierigkeitsgrad A1. Frei geklettert auch „Emma“ genannt. Bei der 1. RP-Begehung wurde etwas rechts über das Dach geklettert, das heute üblicherweise an der Kante überwunden wird. 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Einstieg knapp rechts von <text:a xlink:type="simple" xlink:href="https://battert.info/felsen/fruehstueckswand/gaiserriss" text:style-name="Internet_20_link" text:visited-style-name="Visited_20_Internet_20_Link">Gaiserriss</text:a>. Durch kleine Verschneidung zu BH, rechts um die Kante in geneigte Wand und über diese unter das linke Ende des Daches. An der linken Dachkante hoch zu Stand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über Zustiegspfad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2 BH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list text:style-name="List_20_1" text:continue-numbering="false">
        <text:list-item>
          <text:p text:style-name="List_20_1_Content_First"> Abseilen an Stand</text:p>
        </text:list-item>
        <text:list-item>
          <text:p text:style-name="List_20_1_Content_Last"> Weiter über <text:a xlink:type="simple" xlink:href="https://battert.info/felsen/fruehstueckswand/gaiserriss" text:style-name="Internet_20_link" text:visited-style-name="Visited_20_Internet_20_Link">Gaiserriss</text:a> oder <text:a xlink:type="simple" xlink:href="https://battert.info/felsen/fruehstueckswand/alte_fruehstueckswand" text:style-name="Internet_20_link" text:visited-style-name="Visited_20_Internet_20_Link">Alte Frühstückswand</text:a></text:p>
        </text:list-item>
      </text:list>
      <text:p text:style-name="Text_20_body"><text:span text:style-name="Strong_20_Emphasis"><text:a xlink:type="simple" xlink:href="https://battert.info/akn/felsen/fruehstueckswand/emma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4:19</meta:creation-date>
    <dc:creator>Generated</dc:creator>
    <dc:date>2026-08-12T13::04:19</dc:date>
    <dc:language>en-US</dc:language>
    <meta:editing-cycles>1</meta:editing-cycles>
    <meta:editing-duration>PT0S</meta:editing-duration>
    <dc:title>felsen:fruehstueckswand:emma</dc:title>
  </office:meta>
</office:document-meta>
</file>