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ruehstueckswand:fruehstueckskante"/><text:bookmark-start text:name="__RefHeading___fruehstueckskante_1"/><text:bookmark-start text:name="fruehstueckskante"/>Frühstückskante<text:bookmark-end text:name="__RefHeading___fruehstueckskante_1"/><text:bookmark-end text:name="fruehstuecks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Kurt Jägel, Erich Eisler (1956)</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an der SW-Kante des Massivs. Zunächst entlang der Kante, dann über die rechte Wand mit kleineren Überhängen bis unter einen größeren Dachriegel. Dort kurz links um die Kante, etwas hoch und wieder zurück in die Wand. Über leichtes, aber nicht gut absicherbares Gelände zum Ausstieg. </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p text:style-name="Text_20_body">Block</text:p>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zu Fuß</text:p>
        </text:list-item>
        <text:list-item>
          <text:p text:style-name="List_20_1_Content_Last"> Abseilen an Stand von <text:a xlink:type="simple" xlink:href="https://battert.info/felsen/fruehstueckswand/alte_fruehstueckswand" text:style-name="Internet_20_link" text:visited-style-name="Visited_20_Internet_20_Link">Alte Frühstückswand</text:a></text:p>
        </text:list-item>
      </text:list>
      <text:h text:style-name="Heading_20_3" text:outline-level="3"><text:bookmark-start text:name="__RefHeading___weitere_informationen_10"/><text:bookmark-start text:name="weitere_informationen"/>Weitere Informationen<text:bookmark-end text:name="__RefHeading___weitere_informationen_10"/><text:bookmark-end text:name="weitere_informationen"/></text:h>
      <text:p text:style-name="Text_20_body">Oben brüchig.</text:p>
      <text:p text:style-name="Text_20_body">Routeninfos unvollständig, fehlende Daten werden nachgetragen</text:p>
      <text:p text:style-name="Text_20_body"><text:span text:style-name="Strong_20_Emphasis"><text:a xlink:type="simple" xlink:href="https://battert.info/akn/felsen/fruehstueckswand/fruehstuecks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9:00</meta:creation-date>
    <dc:creator>Generated</dc:creator>
    <dc:date>2026-08-12T13::09:00</dc:date>
    <dc:language>en-US</dc:language>
    <meta:editing-cycles>1</meta:editing-cycles>
    <meta:editing-duration>PT0S</meta:editing-duration>
    <dc:title>felsen:fruehstueckswand:fruehstueckskante</dc:title>
  </office:meta>
</office:document-meta>
</file>