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keep_smiling"/><text:bookmark-start text:name="__RefHeading___keep_smiling_1"/><text:bookmark-start text:name="keep_smiling"/>Keep Smiling<text:bookmark-end text:name="__RefHeading___keep_smiling_1"/><text:bookmark-end text:name="keep_smili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Michael Hummel, Sabine Krüger (1981)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wie <text:a xlink:type="simple" xlink:href="https://battert.info/felsen/fruehstueckswand/neue_fruehstueckswand" text:style-name="Internet_20_link" text:visited-style-name="Visited_20_Internet_20_Link">Neue Frühstückswand</text:a>. In ca. 3 m Höhe Quergang nach links zu Riss (Fr, KK). Über den Riss zu BH und senkrecht weiter zu 2. BH. Dort leicht links um einen kleinen Dachwulst und danach nach rechts hoch zum Stand.</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s://battert.info/felsen/fruehstueckswand/neue_fruehstueckswand" text:style-name="Internet_20_link" text:visited-style-name="Visited_20_Internet_20_Link">Neue Frühstückswand</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an Stand</text:p>
        </text:list-item>
        <text:list-item>
          <text:p text:style-name="List_20_1_Content_Last"> Weiter über <text:a xlink:type="simple" xlink:href="https://battert.info/felsen/fruehstueckswand/alte_fruehstueckswand" text:style-name="Internet_20_link" text:visited-style-name="Visited_20_Internet_20_Link">Alte Frühstückswand</text:a></text:p>
        </text:list-item>
      </text:list>
      <text:p text:style-name="Text_20_body"><text:span text:style-name="Strong_20_Emphasis"><text:a xlink:type="simple" xlink:href="https://battert.info/akn/felsen/fruehstueckswand/keep_smili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49:50</meta:creation-date>
    <dc:creator>Generated</dc:creator>
    <dc:date>2026-08-12T13::49:50</dc:date>
    <dc:language>en-US</dc:language>
    <meta:editing-cycles>1</meta:editing-cycles>
    <meta:editing-duration>PT0S</meta:editing-duration>
    <dc:title>felsen:fruehstueckswand:keep_smiling</dc:title>
  </office:meta>
</office:document-meta>
</file>