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morscher_ast"/><text:bookmark-start text:name="__RefHeading___morscher_ast_1"/><text:bookmark-start text:name="morscher_ast"/>Morscher Ast<text:bookmark-end text:name="__RefHeading___morscher_ast_1"/><text:bookmark-end text:name="morscher_as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Christian Fütterer mit Sieglinde Herr (1985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Anstieg an der linken (östlichen) Begrenzungskante des Wändchens von Route <text:a xlink:type="simple" xlink:href="https://battert.info/felsen/fruehstueckswand/v2a" text:style-name="Internet_20_link" text:visited-style-name="Visited_20_Internet_20_Link">V2a</text:a>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-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-</text:p>
      <text:p text:style-name="Text_20_body"><text:span text:style-name="Strong_20_Emphasis"><text:a xlink:type="simple" xlink:href="https://battert.info/akn/felsen/fruehstueckswand/morscher_ast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13</meta:creation-date>
    <dc:creator>Generated</dc:creator>
    <dc:date>2026-08-12T13::08:13</dc:date>
    <dc:language>en-US</dc:language>
    <meta:editing-cycles>1</meta:editing-cycles>
    <meta:editing-duration>PT0S</meta:editing-duration>
    <dc:title>felsen:fruehstueckswand:morscher_ast</dc:title>
  </office:meta>
</office:document-meta>
</file>