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ruehstueckswand:neue_fruehstueckswand"/><text:bookmark-start text:name="__RefHeading___neue_fruehstueckswand_1"/><text:bookmark-start text:name="neue_fruehstueckswand"/>Neue Frühstückswand<text:bookmark-end text:name="__RefHeading___neue_fruehstueckswand_1"/><text:bookmark-end text:name="neue_fruehstuecks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text:line-break/>
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Stadtmüller (vor 1939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6-, A0. Evtl. auch von Erich Eisler erstbegangen.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An der rechten Begrenzungskante (Ost) des Massivs über wulstige Wand und Riss zu Absatz mit Stand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1 BH mit Schraubglied und Ring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list text:style-name="List_20_1" text:continue-numbering="false">
        <text:list-item>
          <text:p text:style-name="List_20_1_Content_First"> Abseilen an Stand</text:p>
        </text:list-item>
        <text:list-item>
          <text:p text:style-name="List_20_1_Content_Last"> Weiter über <text:a xlink:type="simple" xlink:href="https://battert.info/felsen/fruehstueckswand/alte_fruehstueckswand" text:style-name="Internet_20_link" text:visited-style-name="Visited_20_Internet_20_Link">Alte Frühstückswand</text:a></text:p>
        </text:list-item>
      </text:list>
      <text:p text:style-name="Text_20_body"><text:span text:style-name="Strong_20_Emphasis"><text:a xlink:type="simple" xlink:href="https://battert.info/akn/felsen/fruehstueckswand/neue_fruehstueckswan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29:26</meta:creation-date>
    <dc:creator>Generated</dc:creator>
    <dc:date>2026-08-11T18::29:26</dc:date>
    <dc:language>en-US</dc:language>
    <meta:editing-cycles>1</meta:editing-cycles>
    <meta:editing-duration>PT0S</meta:editing-duration>
    <dc:title>felsen:fruehstueckswand:neue_fruehstueckswand</dc:title>
  </office:meta>
</office:document-meta>
</file>