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3b73438850adba1549ce6eda48cc67d.jpg"/>
  <manifest:file-entry manifest:media-type="image/png" manifest:full-path="Pictures/2b2cf66a13f0f1af599e9efe9b01e5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fuenf_grat_plateau"/><text:bookmark-start text:name="__RefHeading___fuenf-grat-plateau_1"/><text:bookmark-start text:name="fuenf-grat-plateau"/>Fünf-Grat-Plateau<text:bookmark-end text:name="__RefHeading___fuenf-grat-plateau_1"/><text:bookmark-end text:name="fuenf-grat-plateau"/></text:h>
      <text:h text:style-name="Heading_20_3" text:outline-level="3"><text:bookmark-start text:name="__RefHeading___ausrichtung_2"/><text:bookmark-start text:name="ausrichtung"/>Ausrichtung<text:bookmark-end text:name="__RefHeading___ausrichtung_2"/><text:bookmark-end text:name="ausrichtung"/></text:h>
      <text:p text:style-name="Text_20_body"><text:a xlink:type="simple" xlink:href="http://maps.google.com/maps?q=48.777136, 8.257926" text:style-name="Internet_20_link" text:visited-style-name="Visited_20_Internet_20_Link">Navigation öffnen</text:a></text:p>
      <text:h text:style-name="Heading_20_3" text:outline-level="3"><text:bookmark-start text:name="__RefHeading___bilder_3"/><text:bookmark-start text:name="bilder"/>Bilder<text:bookmark-end text:name="__RefHeading___bilder_3"/><text:bookmark-end text:name="bilder"/></text:h>
      <text:p text:style-name="Text_20_body"><draw:frame draw:style-name="media" draw:name="Array Legend" text:anchor-type="as-char" draw:z-index="0" svg:width="80.01cm" style:rel-width="100%"><draw:text-box><text:p text:style-name="legendcenter"><draw:frame draw:style-name="media" draw:name="Array" text:anchor-type="as-char" draw:z-index="0" svg:width="80.01cm" style:rel-width="100%" svg:height="106.68cm" style:rel-height="scale"><draw:image xlink:href="Pictures/73b73438850adba1549ce6eda48cc67d.jpg" xlink:type="simple" xlink:show="embed" xlink:actuate="onLoad"/></draw:frame>Array</text:p></draw:text-box></draw:frame><draw:frame draw:style-name="media" draw:name="Array Legend" text:anchor-type="as-char" draw:z-index="0" svg:width="6.8527083333333cm" style:rel-width="100%"><draw:text-box><text:p text:style-name="legendcenter"><draw:frame draw:style-name="media" draw:name="Array" text:anchor-type="as-char" draw:z-index="1" svg:width="6.8527083333333cm" style:rel-width="100%" svg:height="6.8527083333333cm" style:rel-height="scale"><draw:image xlink:href="Pictures/2b2cf66a13f0f1af599e9efe9b01e5f8.png" xlink:type="simple" xlink:show="embed" xlink:actuate="onLoad"/></draw:frame>Array</text:p></draw:text-box></draw:frame></text:p>
      <text:h text:style-name="Heading_20_3" text:outline-level="3"><text:bookmark-start text:name="__RefHeading___wandhoehe_4"/><text:bookmark-start text:name="wandhoehe"/>Wandhöhe<text:bookmark-end text:name="__RefHeading___wandhoehe_4"/><text:bookmark-end text:name="wandhoehe"/></text:h>
      <text:p text:style-name="Text_20_body">bis 25m</text:p>
      <text:h text:style-name="Heading_20_3" text:outline-level="3"><text:bookmark-start text:name="__RefHeading___anzahl_routen_5"/><text:bookmark-start text:name="anzahl_routen"/>Anzahl Routen<text:bookmark-end text:name="__RefHeading___anzahl_routen_5"/><text:bookmark-end text:name="anzahl_routen"/></text:h>
      <text:p text:style-name="Text_20_body">1</text:p>
      <text:h text:style-name="Heading_20_3" text:outline-level="3"><text:bookmark-start text:name="__RefHeading___zustieg_6"/><text:bookmark-start text:name="zustieg"/>Zustieg<text:bookmark-end text:name="__RefHeading___zustieg_6"/><text:bookmark-end text:name="zustieg"/></text:h>
      <text:p text:style-name="Text_20_body">Gipfel von <text:a xlink:type="simple" xlink:href="http://maps.google.com/maps?q=48.777468090422644, 8.257901750243757" text:style-name="Internet_20_link" text:visited-style-name="Visited_20_Internet_20_Link">Punkt am oberen Felsenweg</text:a> zu Fuß erreichbar. Abseilen zum Wandfuß.<text:line-break/>
Auf dem Oberen Felsenweg von Osten kommend fällt eine große, ausgetretene Stelle auf, wo eine große Buche mit eingeritzten Buchstaben mitten auf dem Weg steht. Rechts davon eine Stechpalme. Hier dem Pfad nach links folgen. Das erste kleine Türmchen links umgehen oder rechts abklettern. Dann wieder 2m hochklettern, um an der gespaltenen Vorderkante des Massivs den Abseilhaken zu finden.</text:p>
      <text:h text:style-name="Heading_20_3" text:outline-level="3"><text:bookmark-start text:name="__RefHeading___routen_7"/><text:bookmark-start text:name="routen"/>Routen<text:bookmark-end text:name="__RefHeading___routen_7"/><text:bookmark-end text:name="routen"/></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Schwierigkeitsgrad                                              </text:p>
          </table:table-cell>
          <table:table-cell office:value-type="string" table:style-name="tableheader">
            <text:p text:style-name="Table_20_Heading"> Ernsthaftigkeit                                                    </text:p>
          </table:table-cell>
        </table:table-row>
        <table:table-row>
          <table:table-cell office:value-type="string" table:style-name="tablecell">
            <text:p text:style-name="tablealignleft"> <text:a xlink:type="simple" xlink:href="https://battert.info/felsen/fuenf_grat_plateau/studentenriss" text:style-name="Internet_20_link" text:visited-style-name="Visited_20_Internet_20_Link">Studentenriss</text:a> </text:p>
          </tabl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27:00</meta:creation-date>
    <dc:creator>Generated</dc:creator>
    <dc:date>2026-08-12T12::27:00</dc:date>
    <dc:language>en-US</dc:language>
    <meta:editing-cycles>1</meta:editing-cycles>
    <meta:editing-duration>PT0S</meta:editing-duration>
    <dc:title>felsen:fuenf_grat_plateau</dc:title>
  </office:meta>
</office:document-meta>
</file>